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automatic-styles>
    <style:style style:name="P1" style:family="paragraph" style:parent-style-name="Standard">
      <style:paragraph-properties fo:margin-left="0cm" fo:margin-right="0cm" fo:text-indent="0cm" style:auto-text-indent="false"/>
    </style:style>
    <style:style style:name="P2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fo:letter-spacing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text-line-through-style="none" style:text-line-through-type="none" style:font-name="inherit" fo:font-size="13.5pt" fo:letter-spacing="normal" fo:font-style="normal" style:text-underline-style="none" fo:font-weight="normal" style:text-blinking="false" loext:padding="0cm" loext:border="none"/>
    </style:style>
    <style:style style:name="P5" style:family="paragraph" style:parent-style-name="Text_20_body">
      <style:paragraph-properties fo:margin-left="0cm" fo:margin-right="0cm" fo:text-indent="0cm" style:auto-text-indent="false"/>
    </style:style>
    <style:style style:name="T1" style:family="text"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T2" style:family="text">
      <style:text-properties style:font-name="inherit" fo:font-size="13.5pt" fo:font-style="normal" fo:font-weight="normal"/>
    </style:style>
    <style:style style:name="T3" style:family="text">
      <style:text-properties officeooo:rsid="001f40e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1">Religieus denken is nog geen Bijbels denken<text:line-break/></text:span></text:span></text:p>
      <text:p text:style-name="P2">Bijbels denken kun je niet leren zoals een academische studie; het ontstaat alleen door wedergeboorte, omdat het niet uit de rede komt maar uit de Geest.<text:line-break/></text:p>
      <text:p text:style-name="P2">1. Waarom Bijbels denken niet hetzelfde is als leren op een universiteit</text:p>
      <text:p text:style-name="P3">• <text:span text:style-name="T2">Universiteiten vormen het denken van de mens; wedergeboorte vormt het denken van God in de mens.</text:span></text:p>
      <text:p text:style-name="P3">• <text:span text:style-name="T2">Academische vorming werkt van buiten naar binnen: kennis, theorie, analyse.</text:span></text:p>
      <text:p text:style-name="P3">• <text:span text:style-name="T2">Wedergeboorte werkt van binnen naar buiten: nieuw hart, nieuw licht, nieuw verstaan.</text:span></text:p>
      <text:p text:style-name="P2">Daarom zegt Jezus tegen Nicodemus — een geleerd man, een leraar van Israël — dat hij het Koninkrijk niet kan zien zonder wedergeboorte. Niet omdat hij dom was, maar omdat menselijke rede geen toegang heeft tot geestelijke werkelijkheid.<text:line-break/></text:p>
      <text:p text:style-name="P2">2. Nicodemus als spiegel voor alle menselijke wijsheid</text:p>
      <text:p text:style-name="P2">Nicodemus probeert wedergeboorte te begrijpen via aardse wetmatigheden: “Hoe kan een mens opnieuw in de moederschoot komen?”</text:p>
      <text:p text:style-name="P2"><text:line-break/><text:span text:style-name="T3">Verstaan we werkelijk?</text:span></text:p>
      <text:p text:style-name="P3">• <text:span text:style-name="T2">De mens kent zwaartekracht, elektriciteit, evolutie, psychologie, sociologie…</text:span></text:p>
      <text:p text:style-name="P3">• <text:span text:style-name="T2">Maar hij doorziet de oorsprong niet.</text:span></text:p>
      <text:p text:style-name="P3">• <text:span text:style-name="T2">Hij kent de verschijnselen, maar niet de Schepper.</text:span></text:p>
      <text:p text:style-name="P2">Wanneer de rede tot god wordt, verdwijnt verwondering. Dan wordt alles verklaard, geclassificeerd, gepsychologiseerd — en de mens staat zichzelf toe om God te vervangen.<text:line-break/></text:p>
      <text:p text:style-name="P2">3. Religieus denken is nog geen Bijbels denken</text:p>
      <text:p text:style-name="P2">Dit is een cruciaal onderscheid dat bijna niemand meer maakt:</text:p>
      <text:p text:style-name="P3">• <text:span text:style-name="T2">Religieus denken: menselijk systeem, traditie, protocollen, diploma’s, hiërarchie.</text:span></text:p>
      <text:p text:style-name="P3">• <text:span text:style-name="T2">Bijbels denken: openbaring door de Geest, gehoorzaamheid, wedergeboorte, licht.<text:line-break/></text:span></text:p>
      <text:p text:style-name="P2">Daarom:</text:p>
      <text:p text:style-name="P3">• <text:span text:style-name="T2">Belijdenis is geen wedergeboorte.</text:span></text:p>
      <text:p text:style-name="P3">• <text:span text:style-name="T2">Diploma is geen roeping.</text:span></text:p>
      <text:p text:style-name="P3">• <text:span text:style-name="T2">Theologische bevoegdheid is geen geestelijke autoriteit.</text:span></text:p>
      <text:p text:style-name="P2">Jezus kiest geen rabbijnen, geen Schriftgeleerden, geen academici. Hij kiest vissers — mensen die niets hebben om op te roemen.<text:line-break/></text:p>
      <text:p text:style-name="P2"><text:soft-page-break/>Waarom?</text:p>
      <text:p text:style-name="P3">“<text:span text:style-name="T2">Opdat niemand roeme.” (1 Kor. 1)<text:line-break/></text:span></text:p>
      <text:p text:style-name="P2">4. Babel-onderwijs versus Koninkrijk-onderwijs</text:p>
      <text:p text:style-name="P2">Babel-onderwijs</text:p>
      <text:p text:style-name="P3">• <text:span text:style-name="T2">Menselijke wijsheid</text:span></text:p>
      <text:p text:style-name="P3">• <text:span text:style-name="T2">Psychologie, sociologie, evolutie, filosofie</text:span></text:p>
      <text:p text:style-name="P3">• <text:span text:style-name="T2">Diploma’s, titels, hiërarchie</text:span></text:p>
      <text:p text:style-name="P3">• <text:span text:style-name="T2">De mens als maat van alle dingen</text:span></text:p>
      <text:p text:style-name="P3">• <text:span text:style-name="T2">De rede als god</text:span></text:p>
      <text:p text:style-name="P3">• <text:span text:style-name="T2">De mens als schepper van zijn eigen waarheid<text:line-break/></text:span></text:p>
      <text:p text:style-name="P2">Koninkrijk-onderwijs</text:p>
      <text:p text:style-name="P3">• <text:span text:style-name="T2">Wedergeboorte</text:span></text:p>
      <text:p text:style-name="P3">• <text:span text:style-name="T2">De Heilige Geest als leraar</text:span></text:p>
      <text:p text:style-name="P3">• <text:span text:style-name="T2">De Tora als licht</text:span></text:p>
      <text:p text:style-name="P3">• <text:span text:style-name="T2">Christus als waarheid</text:span></text:p>
      <text:p text:style-name="P3">• <text:span text:style-name="T2">Openbaring in plaats van redenering</text:span></text:p>
      <text:p text:style-name="P3">• <text:span text:style-name="T2">Gehoorzaamheid in plaats van autonomie</text:span></text:p>
      <text:p text:style-name="P2">Daarom noemt de Schrift menselijke wijsheid dwaasheid. Niet omdat denken verkeerd is, maar omdat denken zonder licht blind is.<text:line-break/></text:p>
      <text:p text:style-name="P2">5. Waarom de wereld het Bijbels denken niet kan verdragen</text:p>
      <text:p text:style-name="P3">• <text:span text:style-name="T2">De wereld kent geen zonde meer.</text:span></text:p>
      <text:p text:style-name="P3">• <text:span text:style-name="T2">De wereld kent geen Schepper meer.</text:span></text:p>
      <text:p text:style-name="P3">• <text:span text:style-name="T2">De wereld kent geen waarheid meer.</text:span></text:p>
      <text:p text:style-name="P3">• <text:span text:style-name="T2">De wereld kent geen oordeel meer.<text:line-break/></text:span></text:p>
      <text:p text:style-name="P2">Daarom:</text:p>
      <text:p text:style-name="P3">• <text:span text:style-name="T2">Regels vervangen geweten.</text:span></text:p>
      <text:p text:style-name="P3">• <text:span text:style-name="T2">Protocollen vervangen verantwoordelijkheid.</text:span></text:p>
      <text:p text:style-name="P3">• <text:span text:style-name="T2">Psychologie vervangt bekering.</text:span></text:p>
      <text:p text:style-name="P3">• <text:span text:style-name="T2">Sociologie vervangt zondebesef.</text:span></text:p>
      <text:p text:style-name="P3">• <text:span text:style-name="T2">Evolutie vervangt schepping.</text:span></text:p>
      <text:p text:style-name="P3">• <text:span text:style-name="T2">Agenda 2030 vervangt het Koninkrijk.</text:span></text:p>
      <text:p text:style-name="P2">De mens wordt een machine. En wie niet in het systeem past, wordt “nutteloos” verklaard.<text:line-break/>Maar de Schrift zegt:</text:p>
      <text:p text:style-name="P3">“<text:span text:style-name="T2">De bijl ligt aan de wortel.” (Mat. 3:10)</text:span></text:p>
      <text:p text:style-name="P2">Niet aan de stam, maar aan de wortel — het denken, de bron, de geest.<text:line-break/></text:p>
      <text:p text:style-name="P2">6. Waarom wedergeboorte de enige toegang is tot Bijbels denken</text:p>
      <text:p text:style-name="P2">Wedergeboorte is geen mystiek, geen gevoel, geen religieuze ervaring. Het is een scheppingsdaad van God.<text:line-break/></text:p>
      <text:p text:style-name="P2"><text:soft-page-break/>Daarom:</text:p>
      <text:p text:style-name="P3">• <text:span text:style-name="T2">Je kunt het niet organiseren.</text:span></text:p>
      <text:p text:style-name="P3">• <text:span text:style-name="T2">Je kunt het niet afdwingen.</text:span></text:p>
      <text:p text:style-name="P3">• <text:span text:style-name="T2">Je kunt het niet leren.</text:span></text:p>
      <text:p text:style-name="P3">• <text:span text:style-name="T2">Je kunt het niet verdienen.</text:span></text:p>
      <text:p text:style-name="P3">• <text:span text:style-name="T2">Je kunt het niet verklaren.<text:line-break/></text:span></text:p>
      <text:p text:style-name="P2">Het is bovennatuurlijk — net als:</text:p>
      <text:p text:style-name="P3">• <text:span text:style-name="T2">op water lopen,</text:span></text:p>
      <text:p text:style-name="P3">• <text:span text:style-name="T2">brood vermenigvuldigen,</text:span></text:p>
      <text:p text:style-name="P3">• <text:span text:style-name="T2">doden opwekken,</text:span></text:p>
      <text:p text:style-name="P3">• <text:span text:style-name="T2">zonden vergeven.</text:span></text:p>
      <text:p text:style-name="P2">De mens kan het niet vatten, omdat het boven de aardse wetmatigheden uit stijgt.<text:line-break/></text:p>
      <text:p text:style-name="P2">7. De essentie van Bijbels denken</text:p>
      <text:p text:style-name="P2">Bijbels denken is:</text:p>
      <text:p text:style-name="P3">• <text:span text:style-name="T2">Denken in licht in plaats van in duisternis.</text:span></text:p>
      <text:p text:style-name="P3">• <text:span text:style-name="T2">Denken in waarheid in plaats van in redenering.</text:span></text:p>
      <text:p text:style-name="P3">• <text:span text:style-name="T2">Denken in gehoorzaamheid in plaats van autonomie.</text:span></text:p>
      <text:p text:style-name="P3">• <text:span text:style-name="T2">Denken in openbaring in plaats van analyse.</text:span></text:p>
      <text:p text:style-name="P3">• <text:span text:style-name="T2">Denken in Christus in plaats van in de mens.</text:span></text:p>
      <text:p text:style-name="P2">Daarom zegt Jezus:</text:p>
      <text:p text:style-name="P3">“<text:span text:style-name="T2">Ik ben de weg, de waarheid en het leven.”</text:span></text:p>
      <text:p text:style-name="P2">Zonder Hem is de mens dood, ook al ademt hij.<text:line-break/></text:p>
      <text:p text:style-name="P2">8. Waarom deze observatie zo profetisch is</text:p>
      <text:p text:style-name="P2">Wedergeboren mensen zien wat velen niet zien:</text:p>
      <text:p text:style-name="P3">• <text:span text:style-name="T2">De wereld maakt de maat van de zonde vol.</text:span></text:p>
      <text:p text:style-name="P3">• <text:span text:style-name="T2">De mens volgt het beest met bewondering.</text:span></text:p>
      <text:p text:style-name="P3">• <text:span text:style-name="T2">Religie en politiek smeden een eenheid buiten Christus om.</text:span></text:p>
      <text:p text:style-name="P3">• <text:span text:style-name="T2">De mens gelooft de leugen van satan: “Gij zult als God zijn.”</text:span></text:p>
      <text:p text:style-name="P2">En precies daarom is Bijbels denken onmogelijk zonder wedergeboorte.</text:p>
      <text:p text:style-name="P2">Want wedergeboorte is het moment waarop de mens uit Babel wordt geroepen en in het Koninkrijk wordt gezet.<text:line-break/></text:p>
      <text:p text:style-name="P2">Samenvattende kernzin</text:p>
      <text:p text:style-name="P2">Bijbels denken is geen opleiding, maar een geboorte. Geen diploma, maar een nieuw hart. Geen redenering, maar openbaring. Geen menselijke wijsheid, maar licht uit de hemel. </text:p>
      <text:p text:style-name="P4"/>
      <text:p text:style-name="P5"><text:span text:style-name="Strong_20_Emphasis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07:26:08.439138100</meta:creation-date>
    <dc:date>2026-08-18T08:24:40.062144200</dc:date>
    <meta:editing-duration>PT2M32S</meta:editing-duration>
    <meta:editing-cycles>3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90" meta:word-count="747" meta:character-count="4641" meta:non-whitespace-character-count="3960"/>
  </office:meta>
</office:document-meta>
</file>