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inherit" svg:font-family="inherit"/>
  </office:font-face-decls>
  <office:automatic-styles>
    <style:style style:name="P1" style:family="paragraph" style:parent-style-name="Standard">
      <style:paragraph-properties fo:margin-left="0cm" fo:margin-right="0cm" fo:text-indent="0cm" style:auto-text-indent="false"/>
    </style:style>
    <style:style style:name="P2" style:family="paragraph" style:parent-style-name="Standard">
      <style:paragraph-properties fo:margin-left="0cm" fo:margin-right="0cm" fo:margin-top="0cm" fo:margin-bottom="0cm" style:contextual-spacing="false" fo:orphans="2" fo:widows="2" fo:text-indent="0cm" style:auto-text-indent="false"/>
      <style:text-properties fo:font-variant="normal" fo:text-transform="none" fo:color="#080809" loext:opacity="100%" style:font-name="inherit" fo:font-size="13.5pt" fo:letter-spacing="normal" fo:font-style="normal" fo:font-weight="normal"/>
    </style:style>
    <style:style style:name="P3" style:family="paragraph" style:parent-style-name="Standard">
      <style:paragraph-properties fo:margin-left="0cm" fo:margin-right="0cm" fo:margin-top="0cm" fo:margin-bottom="0cm" style:contextual-spacing="false" fo:orphans="2" fo:widows="2" fo:text-indent="0cm" style:auto-text-indent="false"/>
      <style:text-properties fo:font-variant="normal" fo:text-transform="none" fo:color="#080809" loext:opacity="100%" fo:letter-spacing="normal"/>
    </style:style>
    <style:style style:name="P4" style:family="paragraph" style:parent-style-name="Standard">
      <style:paragraph-properties fo:margin-left="0cm" fo:margin-right="0cm" fo:margin-top="0cm" fo:margin-bottom="0cm" style:contextual-spacing="false" fo:orphans="2" fo:widows="2" fo:text-indent="0cm" style:auto-text-indent="false"/>
      <style:text-properties fo:font-variant="normal" fo:text-transform="none" fo:color="#080809" loext:opacity="100%" style:text-line-through-style="none" style:text-line-through-type="none" style:font-name="inherit" fo:font-size="13.5pt" fo:letter-spacing="normal" fo:font-style="normal" style:text-underline-style="none" fo:font-weight="normal" style:text-blinking="false" loext:padding="0cm" loext:border="none"/>
    </style:style>
    <style:style style:name="P5" style:family="paragraph" style:parent-style-name="Text_20_body">
      <style:paragraph-properties fo:margin-left="0cm" fo:margin-right="0cm" fo:text-indent="0cm" style:auto-text-indent="false"/>
    </style:style>
    <style:style style:name="T1" style:family="text">
      <style:text-properties fo:font-variant="normal" fo:text-transform="none" fo:color="#080809" loext:opacity="100%" style:font-name="inherit" fo:font-size="13.5pt" fo:letter-spacing="normal" fo:font-style="normal" fo:font-weight="normal"/>
    </style:style>
    <style:style style:name="T2" style:family="text">
      <style:text-properties style:font-name="inherit" fo:font-size="13.5pt" fo:font-style="normal" fo:font-weight="normal"/>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Emphasis"><text:span text:style-name="T1">Mijn Verlosser leeft<text:line-break/></text:span></text:span></text:p>
      <text:p text:style-name="P2">Ziekte is geen bewijs van meer zonde, maar een bewijs dat de schepping gebroken is. En in die gebrokenheid wordt de mens bepaald bij zijn afhankelijkheid, zijn sterfelijkheid, en zijn enige hoop: Mijn Verlosser leeft.<text:line-break/></text:p>
      <text:p text:style-name="P2">1. Het ziekenhuis als spiegel van de gevallen wereld</text:p>
      <text:p text:style-name="P2">Wie door een ziekenhuis loopt, ziet een wereld die niet meer lijkt op Genesis 1 maar op Romeinen 8.</text:p>
      <text:p text:style-name="P3">• <text:span text:style-name="T2">overal pijn</text:span></text:p>
      <text:p text:style-name="P3">• <text:span text:style-name="T2">overal kwetsbaarheid</text:span></text:p>
      <text:p text:style-name="P3">• <text:span text:style-name="T2">overal angst</text:span></text:p>
      <text:p text:style-name="P3">• <text:span text:style-name="T2">overal wachten</text:span></text:p>
      <text:p text:style-name="P3">• <text:span text:style-name="T2">overal afhankelijkheid<text:line-break/></text:span></text:p>
      <text:p text:style-name="P2">Het is alsof de schepping kreunt — precies zoals Paulus zegt: “De hele schepping zucht en lijdt in barensnood.”</text:p>
      <text:p text:style-name="P2">Niet omdat ieder mens meer of minder zonde heeft, maar omdat de schepping zelf onder de vloek staat. De dood is geen natuurverschijnsel; het is een indringer.<text:line-break/></text:p>
      <text:p text:style-name="P2">2. Adam en Eva: het zaad van de mensheid</text:p>
      <text:p text:style-name="P2">In Adam en Eva was heel het zaad van de mens al begrepen.</text:p>
      <text:p text:style-name="P2">Dat is precies de lijn van Romeinen 5:</text:p>
      <text:p text:style-name="P3">• <text:span text:style-name="T2">in Adam allen sterven</text:span></text:p>
      <text:p text:style-name="P3">• <text:span text:style-name="T2">in Christus allen levend gemaakt worden</text:span></text:p>
      <text:p text:style-name="P2">Toen Adam viel, viel de mensheid mee. Niet omdat wij persoonlijk al bestonden, maar omdat wij in hem vertegenwoordigd waren. Daarom is wedergeboorte geen religieuze upgrade, maar een nieuw begin van het mens-zijn.<text:line-break/></text:p>
      <text:p text:style-name="P2">3. Wedergeboorte: het herstel van de verbinding</text:p>
      <text:p text:style-name="P2">Door wedergeboorte:</text:p>
      <text:p text:style-name="P3">• <text:span text:style-name="T2">wordt het hart vernieuwd</text:span></text:p>
      <text:p text:style-name="P3">• <text:span text:style-name="T2">wordt de geest levend gemaakt</text:span></text:p>
      <text:p text:style-name="P3">• <text:span text:style-name="T2">wordt de mens opnieuw verbonden met God</text:span></text:p>
      <text:p text:style-name="P3">• <text:span text:style-name="T2">wordt de vloek niet opgeheven, maar door Christus gedragen</text:span></text:p>
      <text:p text:style-name="P2">Daarom kunnen wij naderen tot God — niet omdat wij beter zijn, maar omdat Hij de zonde van de wereld droeg.<text:line-break/></text:p>
      <text:p text:style-name="P2">4. Vandaag sta ik stil bij de zieken</text:p>
      <text:p text:style-name="P2">En dat is goed. Want wie lijdt, herinnert ons aan wat wij vaak vergeten:</text:p>
      <text:p text:style-name="P3">• <text:span text:style-name="T2">het leven is broos</text:span></text:p>
      <text:p text:style-name="P3">• <text:span text:style-name="T2">het lichaam is tijdelijk</text:span></text:p>
      <text:p text:style-name="P3"><text:soft-page-break/>• <text:span text:style-name="T2">de adem is geleend</text:span></text:p>
      <text:p text:style-name="P3">• <text:span text:style-name="T2">de mens is afhankelijk</text:span></text:p>
      <text:p text:style-name="P2">Mijn vriend die een omleiding van het hart nodig heeft — dat raakt. Het is een confrontatie met de grens van het leven. En tegelijk een herinnering aan de God die leven geeft en neemt.</text:p>
      <text:p text:style-name="P2">Niet hard, maar heilig. Niet koud, maar rechtvaardig. Niet afstandelijk, maar nabij in Christus.<text:line-break/></text:p>
      <text:p text:style-name="P2">5. Job: het geloof dat blijft staan</text:p>
      <text:p text:style-name="P2">Job zag meer lijden dan wij kunnen bevatten:</text:p>
      <text:p text:style-name="P3">• <text:span text:style-name="T2">verlies</text:span></text:p>
      <text:p text:style-name="P3">• <text:span text:style-name="T2">ziekte</text:span></text:p>
      <text:p text:style-name="P3">• <text:span text:style-name="T2">onbegrip</text:span></text:p>
      <text:p text:style-name="P3">• <text:span text:style-name="T2">stilte</text:span></text:p>
      <text:p text:style-name="P3">• <text:span text:style-name="T2">eenzaamheid</text:span></text:p>
      <text:p text:style-name="P3">• <text:span text:style-name="T2">vragen zonder antwoord<text:line-break/></text:span></text:p>
      <text:p text:style-name="P2">En toch bleef één zin overeind:</text:p>
      <text:p text:style-name="P3">“<text:span text:style-name="T2">Ik weet: mijn Verlosser leeft.”</text:span></text:p>
      <text:p text:style-name="P2">Niet: ik hoop. Niet: ik denk. Maar: ik weet.</text:p>
      <text:p text:style-name="P2">Dat is geloof dat niet rust op omstandigheden, maar op de levende God.<text:line-break/></text:p>
      <text:p text:style-name="P2">6. Jezus: de dood is niet het einde</text:p>
      <text:p text:style-name="P2">De Bijbel haalt het zelf aan:</text:p>
      <text:p text:style-name="P3">“<text:span text:style-name="T2">Ik leef, en u zult leven.”<text:line-break/></text:span></text:p>
      <text:p text:style-name="P2">Dat is geen troostzin. Dat is een proclamatie van overwinning.</text:p>
      <text:p text:style-name="P3">• <text:span text:style-name="T2">de dood is onze laatste vijand</text:span></text:p>
      <text:p text:style-name="P3">• <text:span text:style-name="T2">maar niet onze laatste werkelijkheid</text:span></text:p>
      <text:p text:style-name="P3">• <text:span text:style-name="T2">Christus heeft de dood ontkracht</text:span></text:p>
      <text:p text:style-name="P3">• <text:span text:style-name="T2">en wie in Hem is, zal leven — zelfs als hij sterft</text:span></text:p>
      <text:p text:style-name="P2">Daarom is de christelijke hoop geen wens, maar een zekerheid.<text:line-break/></text:p>
      <text:p text:style-name="P2">Slot</text:p>
      <text:p text:style-name="P2">Wat ik vandaag doe — stilstaan bij de zieken, bij mijn vriend, bij de broosheid van het leven — dat is geen zwakte. Dat is geestelijke helderheid.</text:p>
      <text:p text:style-name="P2">Want wie de gebrokenheid ziet, ziet ook de noodzaak van de Verlosser.</text:p>
      <text:p text:style-name="P2">En wie de Verlosser kent, kan zeggen met Job:</text:p>
      <text:p text:style-name="P2">Mijn Verlosser leeft. </text:p>
      <text:p text:style-name="P4"/>
      <text:p text:style-name="P5"><text:span text:style-name="Emphasis"/></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inherit" svg:font-family="inherit"/>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nl" fo:country="NL"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nl" fo:country="NL" style:letter-kerning="true"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Heading_20_2" style:display-name="Heading 2" style:family="paragraph" style:parent-style-name="Heading" style:next-style-name="Text_20_body" style:default-outline-level="2" style:list-style-name="" style:class="chapter">
      <style:paragraph-properties fo:margin-top="0.353cm" fo:margin-bottom="0.212cm" style:contextual-spacing="false"/>
      <style:text-properties style:font-name="Liberation Serif" fo:font-family="'Liberation Serif'" style:font-family-generic="roman" style:font-pitch="variable" fo:font-size="18pt" fo:font-weight="bold" style:font-name-asian="NSimSun" style:font-family-asian="NSimSun" style:font-family-generic-asian="system" style:font-pitch-asian="variable" style:font-size-asian="18pt" style:font-weight-asian="bold" style:font-name-complex="Arial1" style:font-family-complex="Arial" style:font-family-generic-complex="system" style:font-pitch-complex="variable" style:font-size-complex="18pt" style:font-weight-complex="bold"/>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Strong_20_Emphasis" style:display-name="Strong Emphasis" style:family="text">
      <style:text-properties fo:font-weight="bold" style:font-weight-asian="bold" style:font-weight-complex="bold"/>
    </style:style>
    <style:style style:name="Emphasis" style:family="text">
      <style:text-properties fo:font-style="italic" style:font-style-asian="italic" style:font-style-complex="italic"/>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6-08-27T07:11:38.942350200</meta:creation-date>
    <dc:date>2026-08-27T07:47:10.284281100</dc:date>
    <meta:editing-duration>PT35M33S</meta:editing-duration>
    <meta:editing-cycles>3</meta:editing-cycles>
    <meta:generator>LibreOffice/26.2.5.2$Windows_X86_64 LibreOffice_project/cd7284b4cbbfeb507e630c1aac019f4157393acb</meta:generator>
    <meta:document-statistic meta:table-count="0" meta:image-count="0" meta:object-count="0" meta:page-count="2" meta:paragraph-count="58" meta:word-count="532" meta:character-count="2962" meta:non-whitespace-character-count="2470"/>
  </office:meta>
</office:document-meta>
</file>