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fo:letter-spacing="normal"/>
    </style:style>
    <style:style style:name="P3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style:font-name="inherit" fo:font-size="13.5pt" fo:font-style="normal" fo:font-weight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ctivisme vervangt gehoorzaamheid<text:line-break/></text:p>
      <text:p text:style-name="P1">We zien een kern van de eindtijd die velen wel voelen, maar nauwelijks onder woorden krijgen: het is niet de chaos van buiten die het gevaarlijkst is, maar de geestelijke verdoving van binnen.<text:line-break/></text:p>
      <text:p text:style-name="P1">1. De eindtijd is geen religieuze drukte, maar geestelijke duisternis</text:p>
      <text:p text:style-name="P1">Wat vandaag op ons afkomt is niet simpelweg “meer religie”, maar een religie zonder Christus. Een religie die:</text:p>
      <text:p text:style-name="P2">• <text:span text:style-name="T1">de taal van de Bijbel spreekt</text:span></text:p>
      <text:p text:style-name="P2">• <text:span text:style-name="T1">de vormen van geloof behoudt</text:span></text:p>
      <text:p text:style-name="P2">• <text:span text:style-name="T1">de structuren van kerk en gemeenschap in stand houdt</text:span></text:p>
      <text:p text:style-name="P2">…<text:span text:style-name="T1">maar zonder de levende Heer binnenin.</text:span></text:p>
      <text:p text:style-name="P1">Dat is precies wat Jezus zegt tegen Laodicea: Hij staat buiten en klopt. Binnen is activiteit, organisatie, programma’s, commissies, werkgroepen — maar geen gemeenschap met Hem.</text:p>
      <text:p text:style-name="P1">En dat is het meest angstaanjagende: de kandelaar kan weggenomen zijn terwijl de eredienst gewoon doorgaat.<text:line-break/></text:p>
      <text:p text:style-name="P1">2. Activisme vervangt gehoorzaamheid</text:p>
      <text:p text:style-name="P1">Activisme lijkt op leven, maar is vaak een vlucht voor bekering.</text:p>
      <text:p text:style-name="P2">• <text:span text:style-name="T1">Iedereen krijgt een taak</text:span></text:p>
      <text:p text:style-name="P2">• <text:span text:style-name="T1">Iedereen wordt betrokken</text:span></text:p>
      <text:p text:style-name="P2">• <text:span text:style-name="T1">Iedereen doet mee</text:span></text:p>
      <text:p text:style-name="P1">Maar Jezus wordt niet betrokken.</text:p>
      <text:p text:style-name="P1">Activisme geeft het gevoel van eenheid, maar het is een menselijke eenheid, geen eenheid in de Geest. Het is Babel in kerkelijke vorm: samen bouwen, samen organiseren, samen optrekken — maar zonder de Koning.<text:line-break/></text:p>
      <text:p text:style-name="P1">3. “Het volk gaat verloren omdat het geen kennis heeft”</text:p>
      <text:p text:style-name="P1">Hosea 4:6 is geen verwijt aan ongelovigen, maar aan Gods volk.</text:p>
      <text:p text:style-name="P1">Die kennis is niet academisch, niet psychologisch, niet cultureel. Het is Hem kennen.</text:p>
      <text:p text:style-name="P1">Maar wij leven in een wereld waarin:</text:p>
      <text:p text:style-name="P2">• <text:span text:style-name="T1">het denken gevormd wordt door scholen en universiteiten</text:span></text:p>
      <text:p text:style-name="P2">• <text:span text:style-name="T1">de mens centraal staat</text:span></text:p>
      <text:p text:style-name="P2">• <text:span text:style-name="T1">gedragswetenschappen de nieuwe “waarheid” zijn</text:span></text:p>
      <text:p text:style-name="P2">• <text:span text:style-name="T1">therapieën de nieuwe “verlossers” zijn</text:span></text:p>
      <text:p text:style-name="P2">• <text:span text:style-name="T1">psychologie de nieuwe “pastoraat” is</text:span></text:p>
      <text:p text:style-name="P1">Dat alles is het verlengde van Genesis 3:5: “Gij zult als God zijn.”</text:p>
      <text:p text:style-name="P1">Het is dezelfde leugen, in moderne verpakking.<text:line-break/></text:p>
      <text:p text:style-name="P1">4. De strijd van Genesis 3:15 is de sleutel</text:p>
      <text:p text:style-name="P1">We leggen de vinger op het fundament: De eindtijd is niet politiek, niet cultureel, niet sociologisch — maar geestelijk.</text:p>
      <text:p text:style-name="P1"><text:soft-page-break/>Het gaat tussen:</text:p>
      <text:p text:style-name="P2">• <text:span text:style-name="T1">het slangenzaad (misleiding, zelfverheffing, religie zonder God)</text:span></text:p>
      <text:p text:style-name="P2">• <text:span text:style-name="T1">het vrouwenzaad (Christus en allen die in Hem zijn)</text:span></text:p>
      <text:p text:style-name="P1">Wie dit niet ziet, begrijpt de tijd niet. Wie dit negeert, wordt vanzelf meegezogen in het systeem van het beest.</text:p>
      <text:p text:style-name="P1">Daarom volgen velen het beest vol verwondering: niet omdat ze slecht zijn, maar omdat ze blind zijn.<text:line-break/></text:p>
      <text:p text:style-name="P1">5. Werkelijke bevrijding is alleen in Christus</text:p>
      <text:p text:style-name="P1">Het is precies zoals de Schrift het zegt:</text:p>
      <text:p text:style-name="P2">• <text:span text:style-name="T1">geen therapie</text:span></text:p>
      <text:p text:style-name="P2">• <text:span text:style-name="T1">geen zelfverbetering</text:span></text:p>
      <text:p text:style-name="P2">• <text:span text:style-name="T1">geen religie</text:span></text:p>
      <text:p text:style-name="P2">• <text:span text:style-name="T1">geen cultuur</text:span></text:p>
      <text:p text:style-name="P2">• <text:span text:style-name="T1">geen activisme</text:span></text:p>
      <text:p text:style-name="P2">• <text:span text:style-name="T1">geen zelfrechtvaardiging</text:span></text:p>
      <text:p text:style-name="P1">Alleen wedergeboorte.</text:p>
      <text:p text:style-name="P1">Zonder wedergeboorte blijft de mens zichzelf “goed” noemen, en wie zichzelf goed noemt, heeft geen Redder nodig.</text:p>
      <text:p text:style-name="P1">Daarom is de genadetijd zo scherp: niet omdat God hard is, maar omdat de mens zichzelf rechtvaardigt.<text:line-break/></text:p>
      <text:p text:style-name="P1">6. Gods Koninkrijk is niet van deze wereld</text:p>
      <text:p text:style-name="P1">En daarom kan geen enkel systeem — religieus of politiek — het Koninkrijk dragen.</text:p>
      <text:p text:style-name="P1">God trekt ons uit de macht van de duisternis en zet ons over in het Koninkrijk van Zijn geliefde Zoon.</text:p>
      <text:p text:style-name="P1">Dat is geen theorie. Dat is een overplaatsing. Een verhuizing. Een koninkrijkswisseling.</text:p>
      <text:p text:style-name="P1">Wie die overzetting niet kent, blijft in Babel, ook al zit hij elke zondag in de kerk.</text:p>
      <text:p text:style-name="P1"/>
      <text:p text:style-name="P1">7. De vraag van Jezus is de vraag van vandaag</text:p>
      <text:p text:style-name="P2">“<text:span text:style-name="T1">Zal Ik nog het geloof vinden bij Mijn wederkomst?”</text:span></text:p>
      <text:p text:style-name="P1">Niet: zal Ik nog religie vinden. Niet: zal Ik nog kerken vinden. Niet: zal Ik nog activiteit vinden.</text:p>
      <text:p text:style-name="P1">Maar: Zal Ik nog mensen vinden die Mij kennen, Mij liefhebben, Mij volgen?</text:p>
      <text:p text:style-name="P1">Dat is de vraag die boven deze tijd hangt als een stormlamp.</text:p>
      <text:p text:style-name="P1"/>
      <text:p text:style-name="P1">8. De genadetijd is nog niet voorbij — maar ze wordt dun</text:p>
      <text:p text:style-name="P1">We voelen het, en terecht: de genadetijd is niet “op”, maar ze is aan het dun worden.</text:p>
      <text:p text:style-name="P1">De duisternis wordt dikker. De misleiding wordt subtieler. De religie wordt drukker. De politiek wordt goddelozer. De psychologie wordt religie. De mens wordt zijn eigen god.</text:p>
      <text:p text:style-name="P1"><text:soft-page-break/>Maar midden daarin klinkt één stem: “Kom tot Mij.”</text:p>
      <text:p text:style-name="P1">En wie komt, leeft. Want Jezus zegt: “Ik leef, en gij zult leven.”</text:p>
      <text:p text:style-name="P1">Dat is geen belofte voor later, maar voor nu. Dat is de beste levensverzekering die er bestaat — want het is geen polis, maar een Persoon.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2T08:12:10.340482400</meta:creation-date>
    <dc:date>2026-08-22T09:06:42.709584200</dc:date>
    <meta:editing-duration>PT44M17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62" meta:word-count="679" meta:character-count="4055" meta:non-whitespace-character-count="3424"/>
  </office:meta>
</office:document-meta>
</file>