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inherit" svg:font-family="inherit"/>
  </office:font-face-decls>
  <office:automatic-styles>
    <style:style style:name="P1" style:family="paragraph" style:parent-style-name="Standard">
      <style:paragraph-properties fo:margin-left="0cm" fo:margin-right="0cm" fo:margin-top="0cm" fo:margin-bottom="0cm" style:contextual-spacing="false" fo:orphans="2" fo:widows="2" fo:text-indent="0cm" style:auto-text-indent="false"/>
      <style:text-properties fo:font-variant="normal" fo:text-transform="none" fo:color="#080809" loext:opacity="100%" style:font-name="inherit" fo:font-size="13.5pt" fo:letter-spacing="normal" fo:font-style="normal" fo:font-weight="normal"/>
    </style:style>
    <style:style style:name="P2" style:family="paragraph" style:parent-style-name="Standard">
      <style:paragraph-properties fo:margin-left="0cm" fo:margin-right="0cm" fo:margin-top="0cm" fo:margin-bottom="0cm" style:contextual-spacing="false" fo:orphans="2" fo:widows="2" fo:text-indent="0cm" style:auto-text-indent="false"/>
      <style:text-properties fo:font-variant="normal" fo:text-transform="none" fo:color="#080809" loext:opacity="100%" fo:letter-spacing="normal"/>
    </style:style>
    <style:style style:name="P3" style:family="paragraph" style:parent-style-name="Text_20_body">
      <style:paragraph-properties fo:margin-left="0cm" fo:margin-right="0cm" fo:text-indent="0cm" style:auto-text-indent="false"/>
    </style:style>
    <style:style style:name="T1" style:family="text">
      <style:text-properties style:font-name="inherit" fo:font-size="13.5pt" fo:font-style="normal" fo:font-weight="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Heer, Leer ons bidden …...</text:p>
      <text:p text:style-name="P1">Bidden is geen prestatie, geen taalvaardigheid en geen religieuze vorm. Het is een hart dat zich opent voor de Vader — zelfs wanneer het geen woorden heeft. De Geest bidt in ons, Christus bidt voor ons, en de Vader ziet ons in Zijn Zoon. Dáár ligt de zekerheid, niet in onze zelfverzekerdheid of religieuze beheersing.<text:line-break/></text:p>
      <text:p text:style-name="P1">1. De overvloed aan gedachten — en het misverstand van ‘goed moeten bidden’</text:p>
      <text:p text:style-name="P1">Ik beschrijf hoe de wereld vol ellende ons denken kan overspoelen. Dat is precies waar veel mensen vastlopen:</text:p>
      <text:p text:style-name="P2">• <text:span text:style-name="T1">ze denken dat bidden een soort mentale ordening moet zijn;</text:span></text:p>
      <text:p text:style-name="P2">• <text:span text:style-name="T1">dat God pas luistert wanneer wij het keurig verwoorden;</text:span></text:p>
      <text:p text:style-name="P2">• <text:span text:style-name="T1">dat geloof gelijk staat aan retorische beheersing.</text:span></text:p>
      <text:p text:style-name="P1">Maar dat is de stem van de rede die de regie wil houden. En inderdaad: zo kan bidden zelfs een vorm van hersenspoeling worden — een religieuze prestatiecultuur waarin men elkaar meet aan woorden, toon, lengte, vroomheid.</text:p>
      <text:p text:style-name="P1">De discipelen voelden dat precies aan: ze kenden alle vaste gebeden, maar misten leven. Daarom vroegen ze: Heer, leer ons bidden.<text:line-break/></text:p>
      <text:p text:style-name="P1">2. Religie en zelfverzekerdheid — het oude probleem in een moderne jas</text:p>
      <text:p text:style-name="P1">Zelfverzekerdheid is de religie van deze tijd. In wetenschap, politiek, religie — overal zie je mensen die blaken van zekerheid, maar het is een zekerheid die uit het vlees komt, niet uit de Geest.</text:p>
      <text:p text:style-name="P1">Het is dezelfde oude verleiding:</text:p>
      <text:p text:style-name="P2">“<text:span text:style-name="T1">Gij zult als God zijn.”</text:span></text:p>
      <text:p text:style-name="P1">Wie zelfverzekerd is, kan zich niet voorstellen dat hij de regie níet heeft. Daarom wordt religie een systeem, politiek een ideologie, wetenschap een dogma. En systemen willen altijd controle — ook over het bidden.</text:p>
      <text:p text:style-name="P1">Maar het Koninkrijk van God werkt precies andersom: niet via systemen, maar via relatie.<text:line-break/></text:p>
      <text:p text:style-name="P1">3. Het onderscheid der geesten — waarom dit alles geestelijke strijd is</text:p>
      <text:p text:style-name="P1">Dit is geen intellectuele discussie, maar geestelijke strijd. Het onderscheid der geesten laat zien:</text:p>
      <text:p text:style-name="P2">• <text:span text:style-name="T1">wat uit de mens komt (rede, prestatie, zelfverzekerdheid),</text:span></text:p>
      <text:p text:style-name="P2">• <text:span text:style-name="T1">wat uit religie komt (vorm, protocol, imitatie),</text:span></text:p>
      <text:p text:style-name="P2">• <text:span text:style-name="T1">wat uit de Geest komt (leven, waarheid, liefde).</text:span></text:p>
      <text:p text:style-name="P1">De discipelen proefden bij Jezus een hartsgesteldheid die zij niet kenden: een bidden dat niet uit religie kwam, maar uit zoon-zijn.</text:p>
      <text:p text:style-name="P1">Daarom leerden zij bidden door nabijheid, niet door techniek.<text:line-break/></text:p>
      <text:p text:style-name="P1"><text:soft-page-break/>4. Christus als Hogepriester — de bevrijding van het ‘perfect moeten bidden’</text:p>
      <text:p text:style-name="P1">Dit is de bevrijdende kern van mijn hele betoog:</text:p>
      <text:p text:style-name="P2">• <text:span text:style-name="T1">Christus bidt met ons mee.</text:span></text:p>
      <text:p text:style-name="P2">• <text:span text:style-name="T1">Christus bidt voor ons.</text:span></text:p>
      <text:p text:style-name="P2">• <text:span text:style-name="T1">Christus maakt onze gebeden aangenaam voor de Vader.</text:span></text:p>
      <text:p text:style-name="P2">• <text:span text:style-name="T1">Christus is de grond waarop wij staan.</text:span></text:p>
      <text:p text:style-name="P2">• <text:span text:style-name="T1">De Vader ziet ons in Zijn Zoon.</text:span></text:p>
      <text:p text:style-name="P1">Daarom is bidden in Zijn naam geen formule, maar een identiteit.</text:p>
      <text:p text:style-name="P1">En daarom kan de Geest zelfs zonder woorden voor ons pleiten. Dat is het tegenovergestelde van religieuze zelfverzekerdheid: het is geestelijke zekerheid.<text:line-break/></text:p>
      <text:p text:style-name="P1">5. Zoek eerst Zijn Koninkrijk — en laat Babel aan zichzelf ten onder gaan</text:p>
      <text:p text:style-name="P1">Ik sluit af met een profetische scherpte: religie en politiek willen beide het Koninkrijk tegenhouden, maar ze hebben die macht niet.</text:p>
      <text:p text:style-name="P1">Ze proberen het via systemen, instituties, ideologieën — maar Babel valt altijd, omdat het op menselijke zekerheid rust.</text:p>
      <text:p text:style-name="P1">Het Koninkrijk komt niet door menselijke PR, maar door Zijn komst.<text:line-break/></text:p>
      <text:p text:style-name="P1">Samenvattende lijn </text:p>
      <text:p text:style-name="P2">• <text:span text:style-name="T1">Bidden is geen prestatie maar relatie.</text:span></text:p>
      <text:p text:style-name="P2">• <text:span text:style-name="T1">De rede wil controle, maar de Geest geeft leven.</text:span></text:p>
      <text:p text:style-name="P2">• <text:span text:style-name="T1">Religie kan leeg worden wanneer het hart ontbreekt.</text:span></text:p>
      <text:p text:style-name="P2">• <text:span text:style-name="T1">Zelfverzekerdheid is een moderne afgoderij.</text:span></text:p>
      <text:p text:style-name="P2">• <text:span text:style-name="T1">Het onderscheid der geesten is noodzakelijk.</text:span></text:p>
      <text:p text:style-name="P2">• <text:span text:style-name="T1">Christus is onze Hogepriester — Hij draagt ons gebed.</text:span></text:p>
      <text:p text:style-name="P2">• <text:span text:style-name="T1">De Vader ziet ons in Zijn Zoon.</text:span></text:p>
      <text:p text:style-name="P2">• <text:span text:style-name="T1">Zoek Zijn Koninkrijk; Babel valt vanzelf.</text:span></text:p>
      <text:p text:style-name="P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inherit" svg:font-family="inheri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nl" fo:country="NL"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nl" fo:country="NL"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12T08:50:53.598278400</meta:creation-date>
    <dc:date>2026-08-12T09:13:00.997124700</dc:date>
    <meta:editing-duration>PT22M9S</meta:editing-duration>
    <meta:editing-cycles>2</meta:editing-cycles>
    <meta:generator>LibreOffice/26.2.5.2$Windows_X86_64 LibreOffice_project/cd7284b4cbbfeb507e630c1aac019f4157393acb</meta:generator>
    <meta:document-statistic meta:table-count="0" meta:image-count="0" meta:object-count="0" meta:page-count="2" meta:paragraph-count="44" meta:word-count="573" meta:character-count="3499" meta:non-whitespace-character-count="2952"/>
  </office:meta>
</office:document-meta>
</file>