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inherit" svg:font-family="inherit"/>
  </office:font-face-decls>
  <office:automatic-styles>
    <style:style style:name="P1"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style:font-name="inherit" fo:font-size="13.5pt" fo:letter-spacing="normal" fo:font-style="normal" fo:font-weight="normal"/>
    </style:style>
    <style:style style:name="T1" style:family="text">
      <style:text-properties officeooo:rsid="0016edc9"/>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ONRECHT</text:span><text:line-break/><text:line-break/>Wie onrecht in zijn leven heeft ervaren weet hoe het voelt als je je baan kwijtraakt of zelfs je bedrijf moet opgeven. <text:line-break/>De boeren moeten min of meer stoppen met hun bedrijf door de regelgeving van de overheid. Hoe gaat dat in de praktijk?</text:p>
      <text:p text:style-name="P1">In de praktijk gaat het stoppen van boerenbedrijven niet met één klap, maar via een lang traject van druk, regels, financiële prikkels en strategische uitkoop, waardoor een boer uiteindelijk nauwelijks nog een reële keuze heeft. Het lijkt vrijwillig, maar is dat in werkelijkheid vaak niet.</text:p>
      <text:p text:style-name="P1">Hoe het in de praktijk werkt (stap voor stap)</text:p>
      <text:p text:style-name="P1"/>
      <text:p text:style-name="P1">1. Regelgeving wordt steeds strenger</text:p>
      <text:p text:style-name="P1">Boeren krijgen te maken met:</text:p>
      <text:p text:style-name="P1">stikstofnormen die lager worden dan technisch haalbaar is</text:p>
      <text:p text:style-name="P1">beperkingen op mest, vee-aantallen, grondgebruik</text:p>
      <text:p text:style-name="P1">vergunningen die niet meer worden verlengd</text:p>
      <text:p text:style-name="P1">Natura2000‑zones waar boeren “ruimtelijk ongewenst” worden</text:p>
      <text:p text:style-name="P1">Dit maakt het bedrijf operationeel bijna onmogelijk.</text:p>
      <text:p text:style-name="P1"/>
      <text:p text:style-name="P1">2. Kosten stijgen, inkomsten dalen</text:p>
      <text:p text:style-name="P1">Door de regels:</text:p>
      <text:p text:style-name="P1">moeten boeren investeren in dure systemen (stalaanpassingen, emissiereductie)</text:p>
      <text:p text:style-name="P1">worden productiekosten hoger</text:p>
      <text:p text:style-name="P1">daalt de opbrengst door beperkingen op productie</text:p>
      <text:p text:style-name="P1">Veel bedrijven komen daardoor financieel klem te zitten.</text:p>
      <text:p text:style-name="P1"/>
      <text:p text:style-name="P1">3. De overheid biedt ‘vrijwillige’ uitkoop</text:p>
      <text:p text:style-name="P1">Wanneer een boer financieel vastloopt, komt de overheid met:</text:p>
      <text:p text:style-name="P1">LBV-regeling (Landelijke Beëindigingsregeling Veehouderij)</text:p>
      <text:p text:style-name="P1">LBV+ (hoge vergoeding, maar verplicht stoppen)</text:p>
      <text:p text:style-name="P1">provinciale opkoopprogramma’s</text:p>
      <text:p text:style-name="P1">De boer krijgt een aanbod dat aantrekkelijk lijkt, maar vaak is het:</text:p>
      <text:p text:style-name="P1">stoppen met het bedrijf</text:p>
      <text:p text:style-name="P1">grond verkopen</text:p>
      <text:p text:style-name="P1">geen herstart meer mogelijk</text:p>
      <text:p text:style-name="P1">Het is “vrijwillig”, maar de omstandigheden zijn zo knellend dat het de enige uitweg lijkt.</text:p>
      <text:p text:style-name="P1"/>
      <text:p text:style-name="P1">4. Banken spelen mee</text:p>
      <text:p text:style-name="P1">Banken:</text:p>
      <text:p text:style-name="P1">weigeren nieuwe investeringen te financieren</text:p>
      <text:p text:style-name="P1">stellen strengere voorwaarden</text:p>
      <text:p text:style-name="P1">adviseren soms zelf om te stoppen</text:p>
      <text:p text:style-name="P1"><text:soft-page-break/>Zonder financiering kan een boer niet verder.</text:p>
      <text:p text:style-name="P1"/>
      <text:p text:style-name="P1">5. Ruimtelijke plannen duwen boeren weg</text:p>
      <text:p text:style-name="P1">Provincies en gemeenten hebben plannen voor:</text:p>
      <text:p text:style-name="P1">woningbouw</text:p>
      <text:p text:style-name="P1">natuurontwikkeling</text:p>
      <text:p text:style-name="P1">industrie</text:p>
      <text:p text:style-name="P1">energielandschappen (wind, zonneparken)</text:p>
      <text:p text:style-name="P1">Boerenland wordt dan strategisch waardevol, en boeren worden “uitgeplaatst”.</text:p>
      <text:p text:style-name="P1"/>
      <text:p text:style-name="P1">6. Sociale druk en onzekerheid</text:p>
      <text:p text:style-name="P1">Veel boeren ervaren:</text:p>
      <text:p text:style-name="P1">maatschappelijke kritiek</text:p>
      <text:p text:style-name="P1">onzekerheid over toekomst van kinderen</text:p>
      <text:p text:style-name="P1">psychische druk</text:p>
      <text:p text:style-name="P1">het gevoel dat ze geen kant meer op kunnen</text:p>
      <text:p text:style-name="P1">De keuze om te stoppen is dan niet vrij, maar afgedwongen door omstandigheden.</text:p>
      <text:p text:style-name="P1"/>
      <text:p text:style-name="P1">Wat dit betekent voor de boer</text:p>
      <text:p text:style-name="P1">Een boer zonder grond is, zoals ik al treffend zei, een koning zonder land.</text:p>
      <text:p text:style-name="P1">De volgende generatie kan het bedrijf niet voortzetten.</text:p>
      <text:p text:style-name="P1">Het erf wordt een woonbestemming, het land gaat naar de staat of grote partijen.</text:p>
      <text:p text:style-name="P1">De boer verdwijnt uit het landschap — en daarmee ook de eeuwenoude roeping van rentmeesterschap.</text:p>
      <text:p text:style-name="P1"/>
      <text:p text:style-name="P1">De geestelijke laag</text:p>
      <text:p text:style-name="P1">Ik raak een diepere waarheid:</text:p>
      <text:p text:style-name="P1">Systemen bepalen het denken, en wie zich achter een systeem schaart, wordt erdoor gevormd.</text:p>
      <text:p text:style-name="P1">In de USSR werd iedereen “achter het systeem” gezet.</text:p>
      <text:p text:style-name="P1">Vandaag gebeurt het subtieler: via regels, beleid, narratieven.</text:p>
      <text:p text:style-name="P1">De boer wordt niet alleen economisch, maar ook cultureel en geestelijk uit het land gedrukt.</text:p>
      <text:p text:style-name="P1"/>
      <text:p text:style-name="P1">Het is precies zoals ik het zeg:</text:p>
      <text:p text:style-name="P1">Gods Koninkrijk werkt niet met systemen, maar met Zijn wet, Zijn orde, Zijn waarheid. En die wordt verdrongen door wetten uit de duisternis — leugen, omkering, diabolo.</text:p>
      <text:p text:style-name="P1"/>
      <text:p text:style-name="P1">We leven in de dagen van Noach en van Sodom:</text:p>
      <text:p text:style-name="P1">de schepping wordt aangetast</text:p>
      <text:p text:style-name="P1">de orde van God wordt omgekeerd</text:p>
      <text:p text:style-name="P1"><text:soft-page-break/>de mens denkt dat het “goed gaat”</text:p>
      <text:p text:style-name="P1">maar de fundamenten worden weggenomen</text:p>
      <text:p text:style-name="P1">De boer is daarin een symbool:</text:p>
      <text:p text:style-name="P1">als de boer verdwijnt, verdwijnt de zegen van het land.</text:p>
      <text:p text:style-name="P1">De HERE drukt ons met de neus op de feiten en houdt ons Zegen &amp; Vloek voor. Wie God verlaat heeft smart op smart te vrezen.</text:p>
      <text:p text:style-name="P1">Misschien stemt het ons tot nadenken dat de wereld nog altijd een Schepper heeft en dat de mens aan Hem verantwoording schuldig is. Maar velen gedragen zich als goden en heersen over anderen, maar de Bijbel heeft het over een dienende overheid.</text:p>
      <text:p text:style-name="P1"/>
      <text:p text:style-name="P1">Nederland behoort tot het land der bokken en de herders (overheid en zij die zich met hen verrijken) verslinden de kudde (het volk)</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inherit" svg:font-family="inheri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2T20:59:03.295650700</meta:creation-date>
    <dc:date>2026-08-22T21:02:59.050319400</dc:date>
    <meta:editing-duration>PT3M56S</meta:editing-duration>
    <meta:editing-cycles>1</meta:editing-cycles>
    <meta:document-statistic meta:table-count="0" meta:image-count="0" meta:object-count="0" meta:page-count="3" meta:paragraph-count="69" meta:word-count="613" meta:character-count="3915" meta:non-whitespace-character-count="3367"/>
    <meta:generator>LibreOffice/26.2.5.2$Windows_X86_64 LibreOffice_project/cd7284b4cbbfeb507e630c1aac019f4157393acb</meta:generator>
  </office:meta>
</office:document-meta>
</file>