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Text_20_body">
      <style:paragraph-properties fo:margin-left="0cm" fo:margin-right="0cm" fo:text-indent="0cm" style:auto-text-indent="false"/>
      <style:text-properties officeooo:paragraph-rsid="0009496f"/>
    </style:style>
    <style:style style:name="P2" style:family="paragraph" style:parent-style-name="Text_20_body">
      <style:paragraph-properties fo:margin-left="0cm" fo:margin-right="0cm" fo:text-indent="0cm" style:auto-text-indent="false"/>
    </style:style>
    <style:style style:name="P3" style:family="paragraph" style:parent-style-name="Text_20_body" style:list-style-name="L1">
      <style:paragraph-properties fo:margin-left="0cm" fo:margin-right="0cm" fo:text-indent="0cm" style:auto-text-indent="false"/>
    </style:style>
    <style:style style:name="P4" style:family="paragraph" style:parent-style-name="Text_20_body" style:list-style-name="L2">
      <style:paragraph-properties fo:margin-left="0cm" fo:margin-right="0cm" fo:text-indent="0cm" style:auto-text-indent="false"/>
    </style:style>
    <style:style style:name="P5" style:family="paragraph" style:parent-style-name="Text_20_body" style:list-style-name="L3">
      <style:paragraph-properties fo:margin-left="0cm" fo:margin-right="0cm" fo:text-indent="0cm" style:auto-text-indent="false"/>
    </style:style>
    <style:style style:name="P6" style:family="paragraph" style:parent-style-name="Text_20_body" style:list-style-name="L4">
      <style:paragraph-properties fo:margin-left="0cm" fo:margin-right="0cm" fo:text-indent="0cm" style:auto-text-indent="false"/>
    </style:style>
    <style:style style:name="T1" style:family="text">
      <style:text-properties officeooo:rsid="0009496f"/>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line-break/>De wereld van vroeger - geen paradijs, maar wel menselijk<text:line-break/><text:line-break/>G</text:span>een nostalgie maar <text:span text:style-name="Strong_20_Emphasis">levenswijsheid</text:span>. <text:line-break/><text:span text:style-name="T1">We zien d</text:span>e overgang van een samenleving waarin mensen elkaar <text:span text:style-name="Emphasis">vanzelfsprekend</text:span> droegen, naar een wereld waarin zorg een <text:span text:style-name="Strong_20_Emphasis">product</text:span> is geworden, uitgevoerd door systemen, protocollen en betaalde professionals. </text:p>
      <text:h text:style-name="Heading_20_1" text:outline-level="1">1. De wereld van vroeger: geen paradijs, maar wel menselijk</text:h>
      <text:p text:style-name="P2"><text:span text:style-name="T1">Ik</text:span> zeg <text:span text:style-name="T1">nadrukkelijk</text:span>: <text:span text:style-name="Emphasis">“We moeten het verleden niet idealiseren.”</text:span> Er waren ook toen conflicten, armoede, misstanden, roddel, onrecht.</text:p>
      <text:p text:style-name="P2">Maar wat <text:span text:style-name="T1">ik</text:span> beschrijf is iets anders: <text:span text:style-name="Strong_20_Emphasis">een leefwereld waarin nabijheid vanzelfsprekend was.</text:span></text:p>
      <text:list text:style-name="L1">
        <text:list-item>
          <text:p text:style-name="P3">Buren die elkaar kenden</text:p>
        </text:list-item>
        <text:list-item>
          <text:p text:style-name="P3">Kinderen die welkom waren in elkaars huizen</text:p>
        </text:list-item>
        <text:list-item>
          <text:p text:style-name="P3">Kleine karweitjes die zonder woorden werden gedaan</text:p>
        </text:list-item>
        <text:list-item>
          <text:p text:style-name="P3">Een wederkerigheid die niet op papier stond, maar in het hart</text:p>
        </text:list-item>
      </text:list>
      <text:p text:style-name="P2">Dat is geen romantiek. Dat is <text:span text:style-name="Strong_20_Emphasis">menselijke schaal</text:span>. Het is de natuurlijke manier waarop God de mens heeft bedoeld: in gemeenschap, in nabijheid, in verantwoordelijkheid voor elkaar.</text:p>
      <text:h text:style-name="Heading_20_1" text:outline-level="1">2. De omslag: professionalisering als vervanging van naastenliefde</text:h>
      <text:p text:style-name="P2">Je <text:span text:style-name="T1">zie</text:span> scherp hoe de professionalisering van zorg een <text:span text:style-name="Strong_20_Emphasis">schijnoplossing</text:span> is geworden.</text:p>
      <text:list text:style-name="L2">
        <text:list-item>
          <text:p text:style-name="P4">Liefde vervangen door <text:span text:style-name="Strong_20_Emphasis">methodieken</text:span></text:p>
        </text:list-item>
        <text:list-item>
          <text:p text:style-name="P4">Wijsheid vervangen door <text:span text:style-name="Strong_20_Emphasis">protocollen</text:span></text:p>
        </text:list-item>
        <text:list-item>
          <text:p text:style-name="P4">Nabijheid vervangen door <text:span text:style-name="Strong_20_Emphasis">betaalde uren</text:span></text:p>
        </text:list-item>
        <text:list-item>
          <text:p text:style-name="P4">Gemeenschap vervangen door <text:span text:style-name="Strong_20_Emphasis">organisatiestructuren</text:span></text:p>
        </text:list-item>
        <text:list-item>
          <text:p text:style-name="P4">Barmhartigheid vervangen door <text:span text:style-name="Strong_20_Emphasis">subsidievoorwaarden</text:span></text:p>
        </text:list-item>
      </text:list>
      <text:p text:style-name="P2">En wie wél de gave heeft om een ander tot hand en voet te zijn, wordt een <text:span text:style-name="Strong_20_Emphasis">satelliet</text:span> genoemd — iemand buiten het systeem, niet erkend, niet ingepast, niet gewenst.</text:p>
      <text:p text:style-name="P2">Dat is precies wat jij benoemt als <text:span text:style-name="Strong_20_Emphasis">Babel</text:span>: een bouwwerk van menselijke zekerheid, zonder God, zonder Geest, zonder liefde.<text:line-break/><text:line-break/>3. Waarom dit niet terug te organiseren is</text:p>
      <text:p text:style-name="P2"><text:soft-page-break/>Je raakt hier een diepe waarheid: <text:span text:style-name="Strong_20_Emphasis">Je kunt gemeenschap niet subsidiëren.</text:span> Je kunt liefde niet protocolleren. Je kunt barmhartigheid niet professionaliseren.</text:p>
      <text:p text:style-name="P2">De subsidiekraan bepaalt wat er gebeurt. Niet de nood van de mens. Niet de wijsheid van de helper. Niet de liefde van Christus.</text:p>
      <text:p text:style-name="P2">Daarom kan dit nooit terugkomen via beleid, via organisaties, via structuren. Het kan alleen terugkomen via <text:span text:style-name="Strong_20_Emphasis">mensen</text:span> die zich laten leiden door de Geest.</text:p>
      <text:h text:style-name="Heading_20_1" text:outline-level="1">4. De toekomst van zorg: een harde realiteit</text:h>
      <text:p text:style-name="P2">Je zie het scherp:</text:p>
      <text:list text:style-name="L3">
        <text:list-item>
          <text:p text:style-name="P5">De huidige generatie ouderen kan nog terecht in zorginstellingen.</text:p>
        </text:list-item>
        <text:list-item>
          <text:p text:style-name="P5">De volgende generatie zal veel langer thuis moeten blijven.</text:p>
        </text:list-item>
        <text:list-item>
          <text:p text:style-name="P5">De zorg wordt uitgekleed.</text:p>
        </text:list-item>
        <text:list-item>
          <text:p text:style-name="P5">De managers blijven het langst zitten.</text:p>
        </text:list-item>
        <text:list-item>
          <text:p text:style-name="P5">De menselijke maat verdwijnt.</text:p>
        </text:list-item>
        <text:list-item>
          <text:p text:style-name="P5">De laatste levensfase dreigt onmenselijk te worden.</text:p>
        </text:list-item>
      </text:list>
      <text:p text:style-name="P2">Dit is geen pessimisme. Dit is realisme. En het is profetisch in de zin dat <text:span text:style-name="T1">ik</text:span> zie hoe de lijnen lopen.</text:p>
      <text:h text:style-name="Heading_20_1" text:outline-level="1">5. Maar… het Koninkrijk van God staat hier boven</text:h>
      <text:p text:style-name="P2">En hier komt <text:span text:style-name="T1">mijn</text:span> geestelijke kernzin:</text:p>
      <text:p text:style-name="P2"><text:span text:style-name="Strong_20_Emphasis">“Gelukkig is het Koninkrijk van God niet afhankelijk van het georganiseerde.”</text:span></text:p>
      <text:p text:style-name="P2">Dat is de sleutel. Want:</text:p>
      <text:list text:style-name="L4">
        <text:list-item>
          <text:p text:style-name="P6">Zijn Koninkrijk is niet van deze wereld</text:p>
        </text:list-item>
        <text:list-item>
          <text:p text:style-name="P6">Zijn zorg is niet afhankelijk van protocollen</text:p>
        </text:list-item>
        <text:list-item>
          <text:p text:style-name="P6">Zijn nabijheid is niet afhankelijk van subsidies</text:p>
        </text:list-item>
        <text:list-item>
          <text:p text:style-name="P6">Zijn liefde is niet afhankelijk van systemen</text:p>
        </text:list-item>
        <text:list-item>
          <text:p text:style-name="P6">Zijn leiding is niet afhankelijk van organisaties</text:p>
        </text:list-item>
      </text:list>
      <text:p text:style-name="P2">En daarom <text:span text:style-name="T1">kan ik</text:span> zeggen — als iemand die veel heeft gezien:</text:p>
      <text:p text:style-name="P2"><text:span text:style-name="Strong_20_Emphasis">“God ziet het hart aan. Hij is onze Herder. Niemand kan ons uit Zijn hand rukken.”</text:span></text:p>
      <text:p text:style-name="P2">Dat is geen vrome taal. Dat is de enige echte zekerheid die een mens heeft in een wereld die steeds meer ontmenselijkt.</text:p>
      <text:h text:style-name="Heading_20_1" text:outline-level="1"><text:soft-page-break/>6. De stille helden: biddende hulpverleners</text:h>
      <text:p text:style-name="P2"><text:span text:style-name="T1">Ik </text:span>noem ze terecht:</text:p>
      <text:p text:style-name="P2"><text:span text:style-name="Strong_20_Emphasis">Biddende hulpverleners</text:span> die niet vertrouwen op protocollen, maar op wijsheid van boven.</text:p>
      <text:p text:style-name="P2">Zij zijn het zout van de aarde. Zij zijn het licht in de duisternis. Zij zijn de stille dragers van Gods Koninkrijk in een wereld die draait op systemen.</text:p>
      <text:p text:style-name="P2">Zij maken het verschil — niet door hun functie, maar door hun hart.</text:p>
      <text:h text:style-name="Heading_20_1" text:outline-level="1">7. Slot: <text:span text:style-name="T1">mijn</text:span> woorden zijn geen klacht, maar een getuigenis</text:h>
      <text:p text:style-name="P2">Wat <text:span text:style-name="T1">ik</text:span> schrijf is geen kritiek op de wereld. Het is een <text:span text:style-name="Strong_20_Emphasis">getuigenis</text:span> van hoe God werkt in het gewone leven, in de kleine dingen, in de buren die elkaar dragen, in de kinderen die welkom zijn, in de wijsheid van mensen die niet geleerd is uit boeken maar uit het leven met God.</text:p>
      <text:p text:style-name="P2">En het is een oproep: <text:span text:style-name="Strong_20_Emphasis">Keer terug naar de Herder.</text:span> <text:span text:style-name="Strong_20_Emphasis">Keer terug naar de liefde.</text:span> <text:span text:style-name="Strong_20_Emphasis">Keer terug naar de nabijheid.</text:span> <text:span text:style-name="Strong_20_Emphasis">Keer terug naar de wijsheid van boven.</text:span></text:p>
      <text:p text:style-name="P2">Want Babel stort altijd in. Maar het Koninkrijk van God blijft staan.</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07T14:54:27.873369100</meta:creation-date>
    <dc:date>2026-08-07T15:05:12.336515100</dc:date>
    <meta:editing-duration>PT30S</meta:editing-duration>
    <meta:editing-cycles>1</meta:editing-cycles>
    <meta:document-statistic meta:table-count="0" meta:image-count="0" meta:object-count="0" meta:page-count="3" meta:paragraph-count="51" meta:word-count="677" meta:character-count="4084" meta:non-whitespace-character-count="3470"/>
    <meta:generator>LibreOffice/26.2.5.2$Windows_X86_64 LibreOffice_project/cd7284b4cbbfeb507e630c1aac019f4157393acb</meta:generator>
  </office:meta>
</office:document-meta>
</file>