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automatic-styles>
    <style:style style:name="P1"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style:font-name="inherit" fo:font-size="13.5pt" fo:letter-spacing="normal" fo:font-style="normal" fo:font-weight="normal"/>
    </style:style>
    <style:style style:name="P2" style:family="paragraph" style:parent-style-name="Standard">
      <style:paragraph-properties fo:margin-left="0cm" fo:margin-right="0cm" fo:margin-top="0cm" fo:margin-bottom="0cm" style:contextual-spacing="false" fo:orphans="2" fo:widows="2" fo:text-indent="0cm" style:auto-text-indent="false"/>
      <style:text-properties fo:font-variant="normal" fo:text-transform="none" fo:color="#080809" loext:opacity="100%" fo:letter-spacing="normal"/>
    </style:style>
    <style:style style:name="P3" style:family="paragraph" style:parent-style-name="Text_20_body">
      <style:paragraph-properties fo:margin-left="0cm" fo:margin-right="0cm" fo:text-indent="0cm" style:auto-text-indent="false"/>
    </style:style>
    <style:style style:name="T1" style:family="text">
      <style:text-properties style:font-name="inherit" fo:font-size="13.5pt" fo:font-style="normal"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Het beeld dat spreekt …….</text:p>
      <text:p text:style-name="P1">Het beeld dat spreekt verwijst in Openbaring naar een afgodisch, mensgemaakt systeem dat door menselijke macht en demonische inspiratie een autoriteit krijgt die lijkt op leven. Het is geen beeld dat werkelijk leeft, maar een beeld dat door mensen wordt geanimeerd — een religieus‑politiek instrument dat de wereld dwingt tot aanbidding van het Beest.<text:line-break/></text:p>
      <text:p text:style-name="P1">Het komt uit Openbaring 13:14–15:</text:p>
      <text:p text:style-name="P2">• <text:span text:style-name="T1">De tweede “dier” (valse profeet) maakt dat men een beeld opricht voor het eerste Beest.</text:span></text:p>
      <text:p text:style-name="P2">• <text:span text:style-name="T1">Hij geeft geest aan dat beeld — dat wil zeggen: hij zorgt dat het beeld kan spreken.</text:span></text:p>
      <text:p text:style-name="P2">• <text:span text:style-name="T1">Het beeld eist aanbidding en doodt wie weigeren.</text:span></text:p>
      <text:p text:style-name="P1">Het gaat dus om een afgodsbeeld dat door menselijke en demonische macht wordt gebruikt als instrument van controle.<text:line-break/></text:p>
      <text:p text:style-name="P1">Wat betekent “een beeld dat spreekt”?</text:p>
      <text:p text:style-name="P1">1. Geen levend wezen, maar een geanimeerd afgodsbeeld</text:p>
      <text:p text:style-name="P1">In de Bijbel is een beeld altijd dood materiaal: hout, steen, metaal. Maar hier krijgt het beeld een stem — niet omdat het leeft, maar omdat mensen het een stem geven.<text:line-break/></text:p>
      <text:p text:style-name="P1">Zoals in de Tenach (OT):</text:p>
      <text:p text:style-name="P2">• <text:span text:style-name="T1">afgoden hebben een mond maar spreken niet</text:span></text:p>
      <text:p text:style-name="P2">• <text:span text:style-name="T1">ogen maar zien niet</text:span></text:p>
      <text:p text:style-name="P2">• <text:span text:style-name="T1">oren maar horen niet</text:span></text:p>
      <text:p text:style-name="P1">Openbaring keert dit om: de mens geeft de afgod een stem, zodat het lijkt alsof het goddelijke autoriteit heeft.<text:line-break/></text:p>
      <text:p text:style-name="P1">2. Religieuze propaganda en misleiding</text:p>
      <text:p text:style-name="P1">Het beeld wordt het centrum van aanbidding. Het spreekt — dat wil zeggen: het verkondigt, beïnvloedt, dwingt.</text:p>
      <text:p text:style-name="P1">Het is een religieus‑politiek communicatie-instrument.<text:line-break/></text:p>
      <text:p text:style-name="P1">3. Autoriteit die dwingt tot gehoorzaamheid</text:p>
      <text:p text:style-name="P1">Het beeld is niet passief. Het spreekt bevelen uit. Het oefent macht uit. Het is een mondstuk van het Beest.<text:line-break/></text:p>
      <text:p text:style-name="P1">4. Een echo van Daniël 3</text:p>
      <text:p text:style-name="P1">Nebukadnezar richtte een beeld op en eiste aanbidding. Wie weigerde, werd gedood. Openbaring 13 herhaalt dit patroon — maar wereldwijd.</text:p>
      <text:p text:style-name="P1">Geestelijke betekenis</text:p>
      <text:p text:style-name="P1">Afgoderij die zich voordoet als goddelijke autoriteit</text:p>
      <text:p text:style-name="P1">Het beeld is het zichtbare symbool van een systeem dat zich voordoet als goddelijk, maar in werkelijkheid anti‑Messias is.</text:p>
      <text:p text:style-name="P1"><text:soft-page-break/>De mens geeft de afgod een stem</text:p>
      <text:p text:style-name="P1">Dit is het omgekeerde van Gods bedoeling:</text:p>
      <text:p text:style-name="P2">• <text:span text:style-name="T1">God geeft Zijn adem aan de mens → de mens leeft.</text:span></text:p>
      <text:p text:style-name="P2">• <text:span text:style-name="T1">De mens geeft zijn adem aan een beeld → het beeld lijkt te leven.</text:span></text:p>
      <text:p text:style-name="P1">Het is geestelijke omkering.</text:p>
      <text:p text:style-name="P1">Een systeem dat mensen tot aanbidding dwingt<text:line-break/></text:p>
      <text:p text:style-name="P1">Het beeld staat voor:</text:p>
      <text:p text:style-name="P2">• <text:span text:style-name="T1">menselijke macht</text:span></text:p>
      <text:p text:style-name="P2">• <text:span text:style-name="T1">demonische inspiratie</text:span></text:p>
      <text:p text:style-name="P2">• <text:span text:style-name="T1">technische middelen</text:span></text:p>
      <text:p text:style-name="P2">• <text:span text:style-name="T1">religieuze misleiding</text:span></text:p>
      <text:p text:style-name="P2">• <text:span text:style-name="T1">politieke controle</text:span></text:p>
      <text:p text:style-name="P1">Het is het centrum van een wereldwijde afgoderij.<text:line-break/></text:p>
      <text:p text:style-name="P1">Profetische lijn door de tijd</text:p>
      <text:p text:style-name="P1">Het beeld dat spreekt is geen losstaand fenomeen. Het past in een patroon dat ik vaak benoem:</text:p>
      <text:p text:style-name="P2">• <text:span text:style-name="T1">Babel → afgoderij + handel + macht</text:span></text:p>
      <text:p text:style-name="P2">• <text:span text:style-name="T1">Nebukadnezar → beeld + aanbidding + dwang</text:span></text:p>
      <text:p text:style-name="P2">• <text:span text:style-name="T1">Rome → keizerverering</text:span></text:p>
      <text:p text:style-name="P2">• <text:span text:style-name="T1">Moderne tijd → systemen die de mens willen vormen, controleren, entertainen, misleiden</text:span></text:p>
      <text:p text:style-name="P1">Openbaring laat zien dat dit patroon culmineert in één wereldwijd systeem dat zich als god presenteert.<text:line-break/></text:p>
      <text:p text:style-name="P1">Samenvatting</text:p>
      <text:p text:style-name="P1">Het beeld dat spreekt in Openbaring is een door mensen gemaakt afgodsbeeld dat door de valse profeet wordt geanimeerd en gebruikt als instrument van wereldwijde misleiding en dwang. Het is geen levend wezen, maar een religieus‑politiek communicatie‑ en controlemechanisme dat de autoriteit van het Beest uitdraagt en aanbidding eist. Het staat in de lijn van de Bijbelse patronen van afgoderij, propaganda en macht, van Babel tot Nebukadnezar, en vormt het centrum van de eindtijdse geestelijke strijd.</text:p>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inherit" svg:font-family="inheri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nl" fo:country="NL"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chapter">
      <style:paragraph-properties fo:margin-top="0.353cm" fo:margin-bottom="0.212cm" style:contextual-spacing="false"/>
      <style:text-properties style:font-name="Liberation Serif"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9-02T09:19:17.468982400</meta:creation-date>
    <dc:date>2026-09-02T10:45:08.457263800</dc:date>
    <meta:editing-duration>PT1H25M51S</meta:editing-duration>
    <meta:editing-cycles>2</meta:editing-cycles>
    <meta:generator>LibreOffice/26.2.5.2$Windows_X86_64 LibreOffice_project/cd7284b4cbbfeb507e630c1aac019f4157393acb</meta:generator>
    <meta:document-statistic meta:table-count="0" meta:image-count="0" meta:object-count="0" meta:page-count="2" meta:paragraph-count="47" meta:word-count="542" meta:character-count="3309" meta:non-whitespace-character-count="2801"/>
  </office:meta>
</office:document-meta>
</file>