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10000000107CF5B57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inherit" svg:font-family="inherit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fo:letter-spacing="normal"/>
    </style:style>
    <style:style style:name="P3" style:family="paragraph" style:parent-style-name="Standard">
      <style:paragraph-properties fo:margin-left="0.026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T1" style:family="text">
      <style:text-properties style:font-name="inherit" fo:font-size="13.5pt" fo:font-style="normal" fo:font-weight="normal"/>
    </style:style>
    <style:style style:name="T2" style:family="text">
      <style:text-properties style:text-line-through-style="none" style:text-line-through-type="none" style:text-underline-style="none" style:text-blinking="false" loext:padding="0cm" loext:border="non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 waarheid heeft alles te maken met goed en kwaad<text:line-break/></text:p>
      <text:p text:style-name="P1">In de Bijbel is waarheid nooit een abstract begrip. Waarheid is altijd moreel. Waarheid is wat goed is. Leugen is wat kwaad is.</text:p>
      <text:p text:style-name="P1">Dat is geen filosofie, maar een geestelijke werkelijkheid die door de hele Schrift heen loopt.</text:p>
      <text:p text:style-name="P1"/>
      <text:p text:style-name="P1">1. Waarheid = goed; leugen = kwaad (Bijbelse basislijn)</text:p>
      <text:p text:style-name="P1">Door de hele Bijbel heen zie je hetzelfde patroon:</text:p>
      <text:p text:style-name="P2">• <text:span text:style-name="T1">Waarheid hoort bij licht, leven, gerechtigheid, God.</text:span></text:p>
      <text:p text:style-name="P2">• <text:span text:style-name="T1">Leugen hoort bij duisternis, dood, onrecht, de satan.</text:span></text:p>
      <text:p text:style-name="P1">Jesaja zegt het scherp:</text:p>
      <text:p text:style-name="P2">“<text:span text:style-name="T1">Wee hun die het kwade goed noemen en het goede kwaad.” (Jes. 5:20)</text:span></text:p>
      <text:p text:style-name="P3">Hier zie je het direct: waarheid <text:span text:style-name="T2"><draw:frame draw:style-name="fr1" draw:name="Afbeelding1" text:anchor-type="as-char" svg:width="0.423cm" svg:height="0.423cm" draw:z-index="0"><draw:image xlink:href="Pictures/1000000100000010000000107CF5B57D.png" xlink:type="simple" xlink:show="embed" xlink:actuate="onLoad" draw:mime-type="image/png"/><svg:title>↔</svg:title></draw:frame></text:span><text:s/>goed; leugen <text:span text:style-name="T2"><draw:frame draw:style-name="fr1" draw:name="Afbeelding2" text:anchor-type="as-char" svg:width="0.423cm" svg:height="0.423cm" draw:z-index="1"><draw:image xlink:href="Pictures/1000000100000010000000107CF5B57D.png" xlink:type="simple" xlink:show="embed" xlink:actuate="onLoad" draw:mime-type="image/png"/><svg:title>↔</svg:title></draw:frame></text:span><text:s/>kwaad</text:p>
      <text:p text:style-name="P3"/>
      <text:p text:style-name="P1">2. Jezus: de Waarheid in Persoon</text:p>
      <text:p text:style-name="P1">Jezus zegt niet: “Ik ken de waarheid.” Hij zegt:</text:p>
      <text:p text:style-name="P2">“<text:span text:style-name="T1">Ik ben de Weg, de Waarheid en het Leven.” (Joh. 14:6)</text:span></text:p>
      <text:p text:style-name="P1">Waarheid is dus geen idee, maar een Persoon. Wie Hem volgt, wandelt in het goede.</text:p>
      <text:p text:style-name="P1">Johannes zegt:</text:p>
      <text:p text:style-name="P2">“<text:span text:style-name="T1">God is licht en in Hem is in het geheel geen duisternis.” (1 Joh. 1:5)</text:span></text:p>
      <text:p text:style-name="P1">Waarheid = licht = goed. Leugen = duisternis = kwaad.</text:p>
      <text:p text:style-name="P1"/>
      <text:p text:style-name="P1">3. De waarheid maakt vrij van het kwaad</text:p>
      <text:p text:style-name="P1">Jezus zegt:</text:p>
      <text:p text:style-name="P2">“<text:span text:style-name="T1">De waarheid zal u vrijmaken.” (Joh. 8:32)</text:span></text:p>
      <text:p text:style-name="P1">Vrij waarvan?</text:p>
      <text:p text:style-name="P2">• <text:span text:style-name="T1">zonde</text:span></text:p>
      <text:p text:style-name="P2">• <text:span text:style-name="T1">misleiding</text:span></text:p>
      <text:p text:style-name="P2">• <text:span text:style-name="T1">duisternis</text:span></text:p>
      <text:p text:style-name="P2">• <text:span text:style-name="T1">slavernij aan het kwaad</text:span></text:p>
      <text:p text:style-name="P1">De waarheid is dus niet alleen kennis, maar bevrijdende kracht.</text:p>
      <text:p text:style-name="P1"/>
      <text:p text:style-name="P1">4. De leugen is de bron van het kwaad</text:p>
      <text:p text:style-name="P1">Jezus noemt de satan:</text:p>
      <text:p text:style-name="P2">“<text:span text:style-name="T1">de vader van de leugen.” (Joh. 8:44)</text:span></text:p>
      <text:p text:style-name="P1">Let op: Hij wordt niet “vader van het kwaad” genoemd, maar vader van de leugen.</text:p>
      <text:p text:style-name="P1"/>
      <text:p text:style-name="P1">Waarom?</text:p>
      <text:p text:style-name="P1">Omdat alle kwaad begint met een leugen.</text:p>
      <text:p text:style-name="P2">• <text:span text:style-name="T1">Eden: “Zou God wel gezegd hebben…?”</text:span></text:p>
      <text:p text:style-name="P2">• <text:span text:style-name="T1">Afgoderij: “Dit is jouw god…”</text:span></text:p>
      <text:p text:style-name="P2">• <text:span text:style-name="T1">Occultisme: “Je kunt zelf de toekomst kennen…”</text:span></text:p>
      <text:p text:style-name="P2"><text:soft-page-break/>• <text:span text:style-name="T1">Religieuze misleiding: “Vrede, vrede — en er is geen vrede.”</text:span></text:p>
      <text:p text:style-name="P1">De leugen is de wortel. Het kwaad is de vrucht.</text:p>
      <text:p text:style-name="P1"/>
      <text:p text:style-name="P1">5. De Wet: waarheid als morele maatstaf</text:p>
      <text:p text:style-name="P1">De Wet wordt “waarheid” genoemd:</text:p>
      <text:p text:style-name="P2">“<text:span text:style-name="T1">Uw wet is waarheid.” (Ps. 119:142)</text:span></text:p>
      <text:p text:style-name="P1"/>
      <text:p text:style-name="P1">Waarom?</text:p>
      <text:p text:style-name="P1">Omdat de Wet goed en kwaad onderscheidt.</text:p>
      <text:p text:style-name="P1">Paulus zegt:</text:p>
      <text:p text:style-name="P2">“<text:span text:style-name="T1">Door de wet heb ik de zonde leren kennen.” (Rom. 7:7)</text:span></text:p>
      <text:p text:style-name="P1">De waarheid openbaart wat goed is. De leugen verbergt wat kwaad is.</text:p>
      <text:p text:style-name="P1"/>
      <text:p text:style-name="P1">6. Profeten: waarheid ontmaskert het kwaad</text:p>
      <text:p text:style-name="P1">Profeten werden niet vervolgd omdat ze informatie brachten, maar omdat ze het kwaad aan het licht brachten.</text:p>
      <text:p text:style-name="P1"/>
      <text:p text:style-name="P2">“<text:span text:style-name="T1">Mijn volk komt om door gebrek aan kennis.” (Hos. 4:6)</text:span></text:p>
      <text:p text:style-name="P1">Niet kennis van systemen, horoscopen of kosmische schema’s, maar kennis van Gods waarheid.</text:p>
      <text:p text:style-name="P1"/>
      <text:p text:style-name="P1">7. De eindtijd: strijd tussen waarheid en leugen</text:p>
      <text:p text:style-name="P1">Paulus zegt dat de eindtijd wordt gekenmerkt door:</text:p>
      <text:p text:style-name="P2">“<text:span text:style-name="T1">kracht van de dwaling, zodat zij de leugen geloven.” (2 Thess. 2:11)</text:span></text:p>
      <text:p text:style-name="P1">Johannes zegt:</text:p>
      <text:p text:style-name="P2">“<text:span text:style-name="T1">De draak misleidt de hele wereld.” (Openb. 12:9)</text:span></text:p>
      <text:p text:style-name="P1">De strijd is niet politiek, niet cultureel, maar waarheid versus leugen.</text:p>
      <text:p text:style-name="P1">Daarom bidt Jezus:</text:p>
      <text:p text:style-name="P2">“<text:span text:style-name="T1">Heilig hen in Uw waarheid; Uw woord is waarheid.” (Joh. 17:17)</text:span></text:p>
      <text:p text:style-name="P1"/>
      <text:p text:style-name="P1">8. Samenvatting in één zin</text:p>
      <text:p text:style-name="P1">In de Bijbel is waarheid altijd moreel: waarheid = goed; leugen = kwaad. En Christus is de Waarheid die het kwaad overwint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8T17:47:51.946582600</meta:creation-date>
    <dc:date>2026-09-08T17:52:23.346015200</dc:date>
    <meta:editing-duration>PT4M32S</meta:editing-duration>
    <meta:editing-cycles>1</meta:editing-cycles>
    <meta:document-statistic meta:table-count="0" meta:image-count="2" meta:object-count="0" meta:page-count="2" meta:paragraph-count="59" meta:word-count="488" meta:character-count="2762" meta:non-whitespace-character-count="2329"/>
    <meta:generator>LibreOffice/26.2.5.2$Windows_X86_64 LibreOffice_project/cd7284b4cbbfeb507e630c1aac019f4157393acb</meta:generator>
  </office:meta>
</office:document-meta>
</file>