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manifest.rdf" manifest:media-type="application/rdf+xml"/>
  <manifest:file-entry manifest:full-path="Configurations2/" manifest:media-type="application/vnd.sun.xml.ui.configuration"/>
  <manifest:file-entry manifest:full-path="styles.xml" manifest:media-type="text/xml"/>
  <manifest:file-entry manifest:full-path="settings.xml" manifest:media-type="text/xml"/>
  <manifest:file-entry manifest:full-path="meta.xml" manifest:media-type="text/xml"/>
  <manifest:file-entry manifest:full-path="Thumbnails/thumbnail.png" manifest:media-type="image/png"/>
  <manifest:file-entry manifest:full-path="content.xml" manifest:media-type="text/xml"/>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4">
  <office:scripts/>
  <office:font-face-decls>
    <style:font-face style:name="Arial" svg:font-family="Arial" style:font-family-generic="swiss"/>
    <style:font-face style:name="Arial1" svg:font-family="Arial" style:font-family-generic="system"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Microsoft YaHei" svg:font-family="'Microsoft YaHei'" style:font-family-generic="system" style:font-pitch="variable"/>
    <style:font-face style:name="NSimSun" svg:font-family="NSimSun" style:font-family-generic="system" style:font-pitch="variable"/>
    <style:font-face style:name="OpenSymbol" svg:font-family="OpenSymbol" style:font-charset="x-symbol"/>
  </office:font-face-decls>
  <office:automatic-styles>
    <style:style style:name="P1" style:family="paragraph" style:parent-style-name="Text_20_body">
      <style:paragraph-properties fo:margin-left="0cm" fo:margin-right="0cm" fo:text-indent="0cm" style:auto-text-indent="false"/>
      <style:text-properties officeooo:paragraph-rsid="00019009"/>
    </style:style>
    <style:style style:name="P2" style:family="paragraph" style:parent-style-name="Text_20_body">
      <style:paragraph-properties fo:margin-left="0cm" fo:margin-right="0cm" fo:text-indent="0cm" style:auto-text-indent="false"/>
    </style:style>
    <style:style style:name="P3" style:family="paragraph" style:parent-style-name="Text_20_body" style:list-style-name="L1">
      <style:paragraph-properties fo:margin-left="0cm" fo:margin-right="0cm" fo:text-indent="0cm" style:auto-text-indent="false"/>
    </style:style>
    <style:style style:name="P4" style:family="paragraph" style:parent-style-name="Quotations">
      <style:paragraph-properties fo:margin-left="1cm" fo:margin-right="1cm" fo:text-indent="0cm" style:auto-text-indent="false"/>
    </style:style>
    <style:style style:name="P5" style:family="paragraph" style:parent-style-name="Text_20_body" style:list-style-name="L2">
      <style:paragraph-properties fo:margin-left="0cm" fo:margin-right="0cm" fo:text-indent="0cm" style:auto-text-indent="false"/>
    </style:style>
    <style:style style:name="T1" style:family="text">
      <style:text-properties officeooo:rsid="0000c345"/>
    </style:style>
    <style:style style:name="T2" style:family="text">
      <style:text-properties officeooo:rsid="00019009"/>
    </style:style>
    <text:list-style style:name="L1">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2">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text:span text:style-name="T1"><text:line-break/>De Sabbat als tegenbeeld van de wereldorde<text:line-break/><text:line-break/>Mijn </text:span>woorden ademen precies dat moment vlak vóór de Sabbat: het stilvallen, het terugkijken, het onderscheiden wat werkelijk is en wat slechts ruis van de wereld. <text:span text:style-name="T1">Ik</text:span> beschrijf iets wat veel mensen voelen maar nauwelijks onder woorden krijgen: dat het kwaad niet in één klap verschijnt, maar <text:span text:style-name="Strong_20_Emphasis">beetje bij beetje</text:span>, als een fuik die zich sluit terwijl <text:span text:style-name="T1">wij</text:span> nog denk<text:span text:style-name="T1">en</text:span> vrij te zwemmen.<text:line-break/><text:line-break/>Het kwaad dat zich langzaam vormt</text:p>
      <text:p text:style-name="P2">Het kwaad werkt nooit met open vizier. Het komt <text:span text:style-name="Strong_20_Emphasis">geleidelijk</text:span>, via gewenning, via vermenging van waarheid en leugen, via systemen die ooit bedoeld waren voor orde maar nu worden gebruikt voor controle. Dat is precies wat de profeten zagen:</text:p>
      <text:list text:style-name="L1">
        <text:list-item>
          <text:p text:style-name="P3"><text:span text:style-name="Strong_20_Emphasis">Eerst de geschiedenis</text:span>,</text:p>
        </text:list-item>
        <text:list-item>
          <text:p text:style-name="P3">dan <text:span text:style-name="Strong_20_Emphasis">de profetie</text:span>,</text:p>
        </text:list-item>
        <text:list-item>
          <text:p text:style-name="P3">en dan zie je dat de geschiedenis zelf een vervulling wordt.</text:p>
        </text:list-item>
      </text:list>
      <text:p text:style-name="P2">Wie geestelijk kijkt, ziet dat het kwaad zich niet alleen uit in geweld of chaos, maar juist in <text:span text:style-name="Strong_20_Emphasis">verleiding, vermenging, religieuze schijn, politieke belofte</text:span>. Dat is waarom Jezus zo scherp waarschuwt tegen religie die zich verbindt met macht. Religie zonder Geest wordt een instrument van de wereld.</text:p>
      <text:h text:style-name="Heading_20_3" text:outline-level="3">Psalm 2 in het licht van vandaag</text:h>
      <text:p text:style-name="P2">Psalm 2 is geen oud lied, maar een geestelijke diagnose van elke generatie:</text:p>
      <text:p text:style-name="P4">De koningen der aarde scharen zich samen… tegen de HEER en Zijn Gezalfde.</text:p>
      <text:p text:style-name="P2"><text:span text:style-name="T1">Ik</text:span> leg de vinger bij iets wat vaak over het hoofd wordt gezien: <text:span text:style-name="Strong_20_Emphasis">religie heeft de vorstenhuizen gezegend, maar nooit gecorrigeerd.</text:span> En zo ontstaat een wereldorde die zich verheft tegen Gods Koninkrijk, terwijl men denkt dat men “het goede” doet.</text:p>
      <text:h text:style-name="Heading_20_3" text:outline-level="3">De fuik van religie en politiek</text:h>
      <text:p text:style-name="P2"><text:span text:style-name="T1">Het</text:span> beeld van de fuik is treffend. Een fuik werkt omdat de vis denkt dat hij vrij zwemt. Religie werkt zo. Politiek werkt zo. Ideologie werkt zo.</text:p>
      <text:p text:style-name="P2">En wie niet geestelijk kijkt, ziet het pas wanneer de fuik al dicht is.</text:p>
      <text:p text:style-name="P2">Daarom zegt Jezus:</text:p>
      <text:p text:style-name="P4">Zoek eerst het Koninkrijk van God.</text:p>
      <text:p text:style-name="P2">Niet: zoek religie. Niet: zoek bevrijding via politieke middelen. Niet: bouw een eigen “Black Sabbat” van menselijke autonomie.</text:p>
      <text:p text:style-name="P2">Want alles wat zich wil bevrijden <text:span text:style-name="Strong_20_Emphasis">buiten Hem om</text:span>, wordt uiteindelijk een nieuwe vorm van slavernij.</text:p>
      <text:h text:style-name="Heading_20_3" text:outline-level="3"><text:soft-page-break/>Wat <text:span text:style-name="T1">ik</text:span> deze week geestelijk hebt gezien</text:h>
      <text:p text:style-name="P2"><text:span text:style-name="T1">Ik</text:span> beschrijf een week waarin <text:span text:style-name="T1">ik</text:span> telkens een stukje van de werkelijkheid mocht zien. Dat is precies hoe openbaring werkt:</text:p>
      <text:list text:style-name="L2">
        <text:list-item>
          <text:p text:style-name="P5">niet alles tegelijk,</text:p>
        </text:list-item>
        <text:list-item>
          <text:p text:style-name="P5">maar <text:span text:style-name="Strong_20_Emphasis">dag na dag</text:span>,</text:p>
        </text:list-item>
        <text:list-item>
          <text:p text:style-name="P5">zodat <text:span text:style-name="T1">we</text:span> het kun<text:span text:style-name="T1">nen</text:span> dragen,</text:p>
        </text:list-item>
        <text:list-item>
          <text:p text:style-name="P5">zodat <text:span text:style-name="T1">we</text:span> het kun<text:span text:style-name="T1">nen</text:span> onderscheiden,</text:p>
        </text:list-item>
        <text:list-item>
          <text:p text:style-name="P5">zodat <text:span text:style-name="T1">we</text:span> niet overweldigd raakt.</text:p>
        </text:list-item>
      </text:list>
      <text:p text:style-name="P2">En soms is het zoveel dat <text:span text:style-name="T1">ik</text:span> het nauwelijks kunt vatten. Dat is geen zwakte, maar een teken dat je kijkt met geestelijke ogen. <text:s/><text:span text:style-name="T1">En daar kun je je best heel naar bij voelen en hoofdpijn krijgen. Wat dacht je van de profeten in hun tijd? Of van de apostelen? Het lijden is Christus bekend en Hij heeft voor ons willen lijden om ons uit de macht van de duisternis te trekken. </text:span><text:span text:style-name="T2">De wereld had geen enkel begrip voor Hem, laat staan mededogen en hoeveel religieuze mensen zoeken niet het compromis met de wereld. Dat dat zo gaat is profetisch voorzegd. Maar gij geheel anders, gij hebt Christus leren kennen. </text:span></text:p>
      <text:h text:style-name="Heading_20_3" text:outline-level="3">De Sabbat als tegenbeeld van de wereldorde</text:h>
      <text:p text:style-name="P2">De Sabbat is geen ritueel. Het is een <text:span text:style-name="Strong_20_Emphasis">koninkrijksmoment</text:span>. Een rust die niet van deze wereld is. Een proclamatie dat Christus Heer is — niet religie, niet politiek, niet de machten die zich verheffen.</text:p>
      <text:p text:style-name="P2">Wie de Sabbat viert <text:span text:style-name="Strong_20_Emphasis">in Hem</text:span>, wordt uit de fuik getrokken. Wie de Sabbat viert <text:span text:style-name="Strong_20_Emphasis">zonder Hem</text:span>, bouwt een eigen fuik.</text:p>
      <text:h text:style-name="Heading_20_3" text:outline-level="3">De kern van <text:span text:style-name="T2">de</text:span> boodschap</text:h>
      <text:p text:style-name="P4">Alleen God kan ons trekken uit de macht van de duisternis en overzetten in het Koninkrijk van Zijn geliefde Zoon.</text:p>
      <text:p text:style-name="P2">Dat is het hart van het evangelie. Dat is het hart van de Sabbat. Dat is het hart van profetie. Dat is het hart van de geschiedenis.</text:p>
      <text:p text:style-name="P2">En wie dat ziet, kan de week afsluiten met rust — niet omdat de wereld rustig is, maar omdat <text:span text:style-name="Strong_20_Emphasis">Zijn Koninkrijk niet wankelt</text:span>.</text:p>
      <text:p text:style-name="P2"><text:span text:style-name="Strong_20_Emphasis">Shabbat Shalom, <text:line-break/></text:span>Moge de rust van Zijn Zoon <text:span text:style-name="T2">uw</text:span> huis vullen als een zachte, maar onverwoestbare werkelijkheid.</text:p>
      <text:p text:style-name="Standard"/>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4">
  <office:font-face-decls>
    <style:font-face style:name="Arial" svg:font-family="Arial" style:font-family-generic="swiss"/>
    <style:font-face style:name="Arial1" svg:font-family="Arial" style:font-family-generic="system"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Microsoft YaHei" svg:font-family="'Microsoft YaHei'" style:font-family-generic="system" style:font-pitch="variable"/>
    <style:font-face style:name="NSimSun" svg:font-family="NSimSun" style:font-family-generic="system" style:font-pitch="variable"/>
    <style:font-face style:name="OpenSymbol" svg:font-family="OpenSymbol" style:font-charset="x-symbol"/>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loext:tab-stop-distance="0cm" style:writing-mode="lr-tb" style:font-independent-line-spacing="false">
        <style:tab-stops/>
      </style:paragraph-properties>
      <style:text-properties style:use-window-font-color="true" loext:opacity="0%" style:font-name="Liberation Serif" fo:font-size="12pt" fo:language="nl" fo:country="NL" style:letter-kerning="true" style:font-name-asian="NSimSun" style:font-size-asian="10.5pt" style:language-asian="zh" style:country-asian="CN" style:font-name-complex="Arial1" style:font-size-complex="12pt" style:language-complex="hi" style:country-complex="IN"/>
    </style:default-style>
    <style:default-style style:family="paragraph">
      <style:paragraph-properties fo:orphans="2" fo:widows="2" fo:hyphenation-ladder-count="no-limit" fo:hyphenation-keep="auto" loext:hyphenation-keep-type="column" loext:hyphenation-keep-line="false" style:text-autospace="ideograph-alpha" style:punctuation-wrap="hanging" style:line-break="strict" style:tab-stop-distance="1.251cm" style:writing-mode="page"/>
      <style:text-properties style:use-window-font-color="true" loext:opacity="0%" style:font-name="Liberation Serif" fo:font-size="12pt" fo:language="nl" fo:country="NL" style:letter-kerning="true" style:font-name-asian="NSimSun" style:font-size-asian="10.5pt" style:language-asian="zh" style:country-asian="CN" style:font-name-complex="Arial1" style:font-size-complex="12pt" style:language-complex="hi" style:country-complex="IN"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chapter">
      <style:paragraph-properties fo:margin-top="0.423cm" fo:margin-bottom="0.212cm" style: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ystem" style:font-pitch-asian="variable" style:font-size-asian="14pt" style:font-name-complex="Arial1" style:font-family-complex="Arial"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15%"/>
    </style:style>
    <style:style style:name="List" style:family="paragraph" style:parent-style-name="Text_20_body" style:class="list">
      <style:text-properties style:font-size-asian="12pt" style:font-name-complex="Arial" style:font-family-complex="Arial"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Arial" style:font-family-complex="Arial"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Arial" style:font-family-complex="Arial" style:font-family-generic-complex="swiss"/>
    </style:style>
    <style:style style:name="Heading_20_3" style:display-name="Heading 3" style:family="paragraph" style:parent-style-name="Heading" style:next-style-name="Text_20_body" style:default-outline-level="3" style:list-style-name="" style:class="chapter">
      <style:paragraph-properties fo:margin-top="0.247cm" fo:margin-bottom="0.212cm" style:contextual-spacing="false"/>
      <style:text-properties style:font-name="Liberation Serif" fo:font-family="'Liberation Serif'" style:font-family-generic="roman" style:font-pitch="variable" fo:font-size="14pt" fo:font-weight="bold" style:font-name-asian="NSimSun" style:font-family-asian="NSimSun" style:font-family-generic-asian="system" style:font-pitch-asian="variable" style:font-size-asian="14pt" style:font-weight-asian="bold" style:font-name-complex="Arial1" style:font-family-complex="Arial" style:font-family-generic-complex="system" style:font-pitch-complex="variable" style:font-size-complex="14pt" style:font-weight-complex="bold"/>
    </style:style>
    <style:style style:name="Quotations" style:family="paragraph" style:parent-style-name="Standard" style:class="html">
      <style:paragraph-properties fo:margin-left="1cm" fo:margin-right="1cm" fo:margin-top="0cm" fo:margin-bottom="0.499cm" style:contextual-spacing="false" fo:text-indent="0cm" style:auto-text-indent="false"/>
    </style:style>
    <style:style style:name="Strong_20_Emphasis" style:display-name="Strong Emphasis" style:family="text">
      <style:text-properties fo:font-weight="bold" style:font-weight-asian="bold" style:font-weight-complex="bold"/>
    </style:style>
    <style:style style:name="Bullet_20_Symbols" style:display-name="Bullet Symbols" style:family="text">
      <style:text-properties style:font-name="OpenSymbol" fo:font-family="OpenSymbol" style:font-charset="x-symbol" style:font-name-asian="OpenSymbol" style:font-family-asian="OpenSymbol" style:font-charset-asian="x-symbol" style:font-name-complex="OpenSymbol" style:font-family-complex="OpenSymbol" style:font-charset-complex="x-symbol"/>
    </style:style>
    <text:outline-style style:name="Outline">
      <text:outline-level-style text:level="1" style:num-format="">
        <style:list-level-properties text:list-level-position-and-space-mode="label-alignment">
          <style:list-level-label-alignment text:label-followed-by="nothing"/>
        </style:list-level-properties>
      </text:outline-level-style>
      <text:outline-level-style text:level="2" style:num-format="">
        <style:list-level-properties text:list-level-position-and-space-mode="label-alignment">
          <style:list-level-label-alignment text:label-followed-by="nothing"/>
        </style:list-level-properties>
      </text:outline-level-style>
      <text:outline-level-style text:level="3" style:num-format="">
        <style:list-level-properties text:list-level-position-and-space-mode="label-alignment">
          <style:list-level-label-alignment text:label-followed-by="nothing"/>
        </style:list-level-properties>
      </text:outline-level-style>
      <text:outline-level-style text:level="4" style:num-format="">
        <style:list-level-properties text:list-level-position-and-space-mode="label-alignment">
          <style:list-level-label-alignment text:label-followed-by="nothing"/>
        </style:list-level-properties>
      </text:outline-level-style>
      <text:outline-level-style text:level="5" style:num-format="">
        <style:list-level-properties text:list-level-position-and-space-mode="label-alignment">
          <style:list-level-label-alignment text:label-followed-by="nothing"/>
        </style:list-level-properties>
      </text:outline-level-style>
      <text:outline-level-style text:level="6" style:num-format="">
        <style:list-level-properties text:list-level-position-and-space-mode="label-alignment">
          <style:list-level-label-alignment text:label-followed-by="nothing"/>
        </style:list-level-properties>
      </text:outline-level-style>
      <text:outline-level-style text:level="7" style:num-format="">
        <style:list-level-properties text:list-level-position-and-space-mode="label-alignment">
          <style:list-level-label-alignment text:label-followed-by="nothing"/>
        </style:list-level-properties>
      </text:outline-level-style>
      <text:outline-level-style text:level="8" style:num-format="">
        <style:list-level-properties text:list-level-position-and-space-mode="label-alignment">
          <style:list-level-label-alignment text:label-followed-by="nothing"/>
        </style:list-level-properties>
      </text:outline-level-style>
      <text:outline-level-style text:level="9" style:num-format="">
        <style:list-level-properties text:list-level-position-and-space-mode="label-alignment">
          <style:list-level-label-alignment text:label-followed-by="nothing"/>
        </style:list-level-properties>
      </text:outline-level-style>
      <text:outline-level-style text:level="10" style:num-format="">
        <style:list-level-properties text:list-level-position-and-space-mode="label-alignment">
          <style:list-level-label-alignment text:label-followed-by="nothing"/>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page-layout style:name="Mpm1">
      <style:page-layout-properties fo:page-width="21.001cm" fo:page-height="29.7cm" style:num-format="1" style:print-orientation="portrait" fo:margin-top="2cm" fo:margin-bottom="2cm" fo:margin-left="2cm" fo:margin-right="2cm" style:writing-mode="lr-tb"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4">
  <office:meta>
    <meta:creation-date>2026-08-07T13:18:04.600861600</meta:creation-date>
    <dc:date>2026-08-07T13:35:45.389540200</dc:date>
    <meta:editing-duration>PT7M25S</meta:editing-duration>
    <meta:editing-cycles>2</meta:editing-cycles>
    <meta:generator>LibreOffice/26.2.5.2$Windows_X86_64 LibreOffice_project/cd7284b4cbbfeb507e630c1aac019f4157393acb</meta:generator>
    <meta:document-statistic meta:table-count="0" meta:image-count="0" meta:object-count="0" meta:page-count="2" meta:paragraph-count="33" meta:word-count="661" meta:character-count="3785" meta:non-whitespace-character-count="3157"/>
  </office:meta>
</office:document-meta>
</file>