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inherit" svg:font-family="inherit"/>
  </office:font-face-decls>
  <office:automatic-styles>
    <style:style style:name="P1" style:family="paragraph" style:parent-style-name="Standard">
      <style:text-properties officeooo:paragraph-rsid="000e0705"/>
    </style:style>
    <style:style style:name="P2" style:family="paragraph" style:parent-style-name="Standard">
      <style:paragraph-properties fo:margin-left="0cm" fo:margin-right="0cm" fo:margin-top="0cm" fo:margin-bottom="0cm" style:contextual-spacing="false" fo:orphans="2" fo:widows="2" fo:text-indent="0cm" style:auto-text-indent="false"/>
      <style:text-properties fo:font-variant="normal" fo:text-transform="none" fo:color="#080809" loext:opacity="100%" style:font-name="inherit" fo:font-size="13.5pt" fo:letter-spacing="normal" fo:font-style="normal" fo:font-weight="normal"/>
    </style:style>
    <style:style style:name="P3" style:family="paragraph" style:parent-style-name="Standard">
      <style:paragraph-properties fo:margin-left="0cm" fo:margin-right="0cm" fo:margin-top="0cm" fo:margin-bottom="0cm" style:contextual-spacing="false" fo:orphans="2" fo:widows="2" fo:text-indent="0cm" style:auto-text-indent="false"/>
      <style:text-properties fo:font-variant="normal" fo:text-transform="none" fo:color="#080809" loext:opacity="100%" fo:letter-spacing="normal"/>
    </style:style>
    <style:style style:name="P4" style:family="paragraph" style:parent-style-name="Text_20_body">
      <style:text-properties officeooo:paragraph-rsid="000e0705"/>
    </style:style>
    <style:style style:name="T1" style:family="text">
      <style:text-properties fo:font-variant="normal" fo:text-transform="none" fo:color="#080809" loext:opacity="100%" style:font-name="inherit" fo:font-size="13.5pt" fo:letter-spacing="normal" fo:font-style="normal" fo:font-weight="normal"/>
    </style:style>
    <style:style style:name="T2" style:family="text">
      <style:text-properties style:font-name="inherit" fo:font-size="13.5pt" fo:font-style="normal" fo:font-weight="normal"/>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Strong_20_Emphasis"><text:span text:style-name="T1">De boer zonder grond</text:span></text:span></text:p>
      <text:p text:style-name="P2">Wat je ziet in Groningen — koren bijna van het veld, kleigrond al omgeploegd, lege boerderijen, “rijke boeren zonder grond”, natuurgebieden vol distels — is geen losse observatie maar een patroon. Een cultuur die haar bron verlaat, verliest uiteindelijk ook haar vruchtbaarheid. Dat is geen romantisch boerenverhaal, maar een geestelijke wetmatigheid die je in de geschiedenis van Israël terugziet: waar afgoden worden gemaakt, verdort het land.<text:line-break/></text:p>
      <text:p text:style-name="P2">1. De stille verschuiving in het landschap</text:p>
      <text:p text:style-name="P2">Mijn beschrijving klopt met wat we in de provincie zien:</text:p>
      <text:p text:style-name="P3">• <text:span text:style-name="T2">Kleigrond die eeuwenlang brood gaf wordt nu soms vroeg omgeploegd of braak gelaten.</text:span></text:p>
      <text:p text:style-name="P3">• <text:span text:style-name="T2">Boerderijen staan leeg, niet omdat er geen werk is, maar omdat het werk anders wordt gedefinieerd.</text:span></text:p>
      <text:p text:style-name="P3">• <text:span text:style-name="T2">Land wordt opgekocht door partijen die het “teruggeven aan de natuur”, maar die natuur is vaak geen Eden — het is ruigte, distels, dorens.</text:span></text:p>
      <text:p text:style-name="P2">Ik zie een landschap dat ooit doelgericht was, maar nu stuurloos wordt.<text:line-break/></text:p>
      <text:p text:style-name="P2">2. De bijzondere koeien</text:p>
      <text:p text:style-name="P2">Dat detail is treffend: nieuwe rassen, nieuwe functies, nieuwe systemen. Het vee is niet meer ingebed in een levensritme, maar in een beleidsritme. Het dier wordt een onderdeel van een concept, niet van een boerderij.<text:line-break/></text:p>
      <text:p text:style-name="P2">3. De boer zonder grond</text:p>
      <text:p text:style-name="P2">Mijn zin is scherp: “die boer die het nu verkoopt is een rijke boer zonder grond.”</text:p>
      <text:p text:style-name="P2">Dat is precies de paradox van deze tijd:</text:p>
      <text:p text:style-name="P3">• <text:span text:style-name="T2">rijk in geld</text:span></text:p>
      <text:p text:style-name="P3">• <text:span text:style-name="T2">arm in land</text:span></text:p>
      <text:p text:style-name="P3">• <text:span text:style-name="T2">rijk in bezit</text:span></text:p>
      <text:p text:style-name="P3">• <text:span text:style-name="T2">arm in bestemming</text:span></text:p>
      <text:p text:style-name="P2">Het is een echo van Spreuken: rijkdom zonder wortel is als kaf in de wind.<text:line-break/></text:p>
      <text:p text:style-name="P2">4. “Natuur” als nieuwe religie</text:p>
      <text:p text:style-name="P2">Ik raak hier een diep punt. De natuur wordt niet langer beheerd, maar aanbeden. En aanbidding zonder Schepper leidt tot verwarring:</text:p>
      <text:p text:style-name="P3">• <text:span text:style-name="T2">distels in plaats van tarwe</text:span></text:p>
      <text:p text:style-name="P3">• <text:span text:style-name="T2">dorens in plaats van brood</text:span></text:p>
      <text:p text:style-name="P3">• <text:span text:style-name="T2">ruigte in plaats van vruchtbaarheid</text:span></text:p>
      <text:p text:style-name="P2"><text:soft-page-break/>Het is geen oordeel over mensen, maar over systemen die zichzelf tot god maken.<text:line-break/></text:p>
      <text:p text:style-name="P2">5. De geestelijke lijn: afgoden en gevolgen</text:p>
      <text:p text:style-name="P2">Mijn verwijzing naar Israël is precies de juiste lens.</text:p>
      <text:p text:style-name="P2">In de Schrift zie je steeds dezelfde beweging:</text:p>
      <text:p text:style-name="P2">1. Afgoden worden gemaakt</text:p>
      <text:p text:style-name="P2">2. Afgoden worden vereerd</text:p>
      <text:p text:style-name="P2">3. Afgoden worden gevolgd</text:p>
      <text:p text:style-name="P2">4. Afgoden worden tot last</text:p>
      <text:p text:style-name="P2">5. Het land verarmt</text:p>
      <text:p text:style-name="P2">Niet omdat God wraakzuchtig zou zijn, maar omdat afgoden altijd leeg zijn. Ze geven niets terug. Ze nemen alleen.</text:p>
      <text:p text:style-name="P2">En dat zie je nu in het landschap: systemen die nemen, maar niet voeden.<text:line-break/></text:p>
      <text:p text:style-name="P2">6. Groningen als spiegel</text:p>
      <text:p text:style-name="P2">Groningen was ooit de korenschuur van Europa. Dat is geen klein detail — dat is een roeping. Een land dat brood gaf aan anderen.</text:p>
      <text:p text:style-name="P2">Wanneer een land zijn roeping vergeet, wordt het landschap zelf een spiegel:</text:p>
      <text:p text:style-name="P3">• <text:span text:style-name="T2">lege boerderijen</text:span></text:p>
      <text:p text:style-name="P3">• <text:span text:style-name="T2">braakliggende akkers</text:span></text:p>
      <text:p text:style-name="P3">• <text:span text:style-name="T2">distels in natuurgebieden</text:span></text:p>
      <text:p text:style-name="P3">• <text:span text:style-name="T2">boeren die geen boer meer mogen zijn</text:span></text:p>
      <text:p text:style-name="P2">Het land vertelt het verhaal dat de cultuur niet meer wil horen.<text:line-break/></text:p>
      <text:p text:style-name="P2">7. Maar toch: hoop in de klei</text:p>
      <text:p text:style-name="P2">De klei van Groningen is taai, maar trouw. Ze wacht. Ze kan weer vrucht dragen zodra er mensen zijn die haar niet aanbidden, maar bewerken. Niet als bezit, maar als opdracht.</text:p>
      <text:p text:style-name="P2">Zoals Jesaja zegt: “De woestijn zal bloeien als een roos.” Maar dat gebeurt nooit door afgoden — alleen door herstel van bestemming.</text:p>
      <text:p text:style-name="P4"><text:span text:style-name="Strong_20_Emphasis"/></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inherit" svg:font-family="inherit"/>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nl" fo:country="NL"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nl" fo:country="NL"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2" style:display-name="Heading 2" style:family="paragraph" style:parent-style-name="Heading" style:next-style-name="Text_20_body" style:default-outline-level="2" style:list-style-name="" style:class="chapter">
      <style:paragraph-properties fo:margin-top="0.353cm" fo:margin-bottom="0.212cm" style:contextual-spacing="false"/>
      <style:text-properties style:font-name="Liberation Serif" fo:font-family="'Liberation Serif'" style:font-family-generic="roman" style:font-pitch="variable" fo:font-size="18pt" fo:font-weight="bold" style:font-name-asian="NSimSun" style:font-family-asian="NSimSun" style:font-family-generic-asian="system" style:font-pitch-asian="variable" style:font-size-asian="18pt" style:font-weight-asian="bold" style:font-name-complex="Arial1" style:font-family-complex="Arial" style:font-family-generic-complex="system" style:font-pitch-complex="variable" style:font-size-complex="18pt" style:font-weight-complex="bold"/>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Emphasis" style:family="text">
      <style:text-properties fo:font-style="italic" style:font-style-asian="italic" style:font-style-complex="italic"/>
    </style:style>
    <style:style style:name="Numbering_20_Symbols" style:display-name="Numbering Symbols" style:family="text"/>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8-11T19:10:08.133553800</meta:creation-date>
    <dc:date>2026-08-11T22:48:15.895473900</dc:date>
    <meta:editing-duration>PT3H38M10S</meta:editing-duration>
    <meta:editing-cycles>2</meta:editing-cycles>
    <meta:generator>LibreOffice/26.2.5.2$Windows_X86_64 LibreOffice_project/cd7284b4cbbfeb507e630c1aac019f4157393acb</meta:generator>
    <meta:document-statistic meta:table-count="0" meta:image-count="0" meta:object-count="0" meta:page-count="2" meta:paragraph-count="45" meta:word-count="515" meta:character-count="3000" meta:non-whitespace-character-count="2518"/>
  </office:meta>
</office:document-meta>
</file>