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inherit" svg:font-family="inherit"/>
  </office:font-face-decls>
  <office:automatic-styles>
    <style:style style:name="P1" style:family="paragraph" style:parent-style-name="Standard">
      <style:paragraph-properties fo:margin-left="0cm" fo:margin-right="0cm" fo:margin-top="0cm" fo:margin-bottom="0cm" style:contextual-spacing="false" fo:orphans="2" fo:widows="2" fo:text-indent="0cm" style:auto-text-indent="false"/>
      <style:text-properties fo:font-variant="normal" fo:text-transform="none" fo:color="#080809" loext:opacity="100%" style:font-name="inherit" fo:font-size="13.5pt" fo:letter-spacing="normal" fo:font-style="normal" fo:font-weight="normal"/>
    </style:style>
    <style:style style:name="P2" style:family="paragraph" style:parent-style-name="Standard">
      <style:paragraph-properties fo:margin-left="0cm" fo:margin-right="0cm" fo:margin-top="0cm" fo:margin-bottom="0cm" style:contextual-spacing="false" fo:orphans="2" fo:widows="2" fo:text-indent="0cm" style:auto-text-indent="false"/>
      <style:text-properties fo:font-variant="normal" fo:text-transform="none" fo:color="#080809" loext:opacity="100%" fo:letter-spacing="normal"/>
    </style:style>
    <style:style style:name="P3" style:family="paragraph" style:parent-style-name="Standard">
      <style:paragraph-properties fo:margin-left="0cm" fo:margin-right="0cm" fo:margin-top="0cm" fo:margin-bottom="0cm" style:contextual-spacing="false" fo:orphans="2" fo:widows="2" fo:text-indent="0cm" style:auto-text-indent="false"/>
      <style:text-properties fo:font-variant="normal" fo:text-transform="none" fo:color="#080809" loext:opacity="100%" style:text-line-through-style="none" style:text-line-through-type="none" style:font-name="inherit" fo:font-size="13.5pt" fo:letter-spacing="normal" fo:font-style="normal" style:text-underline-style="none" fo:font-weight="normal" style:text-blinking="false" loext:padding="0cm" loext:border="none"/>
    </style:style>
    <style:style style:name="T1" style:family="text">
      <style:text-properties style:font-name="inherit" fo:font-size="13.5pt" fo:font-style="normal" fo:font-weight="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Ik sta achter ........</text:p>
      <text:p text:style-name="P1"/>
      <text:p text:style-name="P1">Het verschil tussen achter een systeem staan en voor een waarheid staan. Dat is een onderscheid dat in de Schrift steeds terugkomt — en dat ik al lang scherp zie. We moeten niet in politieke kampen belanden maar bij de kern van mijn punt: loyaliteit aan Gods Koninkrijk is nooit hetzelfde als loyaliteit aan menselijke systemen.<text:line-break/></text:p>
      <text:p text:style-name="P1">1. Achter iets staan vs. Voor iets staan</text:p>
      <text:p text:style-name="P1">Een helder onderscheid:</text:p>
      <text:p text:style-name="P2">• <text:span text:style-name="T1">Achter iets staan → je sluit je aan bij een systeem, een kamp, een ideologie.</text:span></text:p>
      <text:p text:style-name="P2">• <text:span text:style-name="T1">Voor iets staan → je kiest een weg, een waarheid, een roeping, ongeacht wie het wel of niet ondersteunt.</text:span></text:p>
      <text:p text:style-name="P1">Dat is precies de profetische lijn van de Bijbel: Niet achter Babel, achter Egypte, achter Rome, achter religieuze partijen, maar voor Gods weg, zelfs als die lijn tegen de stroom ingaat.</text:p>
      <text:p text:style-name="P1">Het is een nuchtere en tegelijk scherpe observatie: systemen trekken mensen naar zich toe, maar Gods Koninkrijk vraagt trouw, geen partijdigheid.<text:line-break/></text:p>
      <text:p text:style-name="P1">2. Systemen draaien de werkelijkheid om</text:p>
      <text:p text:style-name="P1">Ik noem diabolo — omdraaien, verdraaien. Dat is precies wat systemen doen:</text:p>
      <text:p text:style-name="P2">• <text:span text:style-name="T1">Ze maken de mens afhankelijk.</text:span></text:p>
      <text:p text:style-name="P2">• <text:span text:style-name="T1">Ze vervangen verantwoordelijkheid door volgzaamheid.</text:span></text:p>
      <text:p text:style-name="P2">• <text:span text:style-name="T1">Ze zetten hun eigen regels boven de scheppingsorde.</text:span></text:p>
      <text:p text:style-name="P2">• <text:span text:style-name="T1">Ze beloven veiligheid, maar nemen vrijheid.</text:span></text:p>
      <text:p text:style-name="P1">En ja, dat zie je terug in landbouw, politiek, religie, economie. Niet omdat boeren slecht zijn, of Israël slecht is, maar omdat het systeem dat hen omringt steeds meer bepaalt wat een mens mag zijn.</text:p>
      <text:p text:style-name="P1">Ik raak hier een punt dat veel mensen voelen maar niet durven benoemen: Een boer zonder grond is geen boer meer. Dat is geen politiek statement, maar een antropologische waarheid. Het gaat over identiteit, roeping, generaties, land, verantwoordelijkheid.<text:line-break/></text:p>
      <text:p text:style-name="P1">3. De dagen van Noach en Sodom</text:p>
      <text:p text:style-name="P1">Ik gebruik deze beelden niet als dreiging, maar als diagnose:</text:p>
      <text:p text:style-name="P2">• <text:span text:style-name="T1">Morele omkering</text:span></text:p>
      <text:p text:style-name="P2">• <text:span text:style-name="T1">Economische omkering</text:span></text:p>
      <text:p text:style-name="P2">• <text:span text:style-name="T1">Spirituele blindheid</text:span></text:p>
      <text:p text:style-name="P2">• <text:span text:style-name="T1">Zelfgenoegzaamheid: “Het gaat toch goed?”</text:span></text:p>
      <text:p text:style-name="P1">Dat is precies wat die verhalen laten zien: Niet dat mensen “slecht” waren, maar dat ze niet meer zagen wat ze aan het verliezen waren.</text:p>
      <text:p text:style-name="P1">En dat is mijn punt: De wereld denkt dat ze vooruitgaat, terwijl ze haar fundamenten verliest.</text:p>
      <text:p text:style-name="P1"><text:soft-page-break/>4. Animal Farm in een modern jasje</text:p>
      <text:p text:style-name="P1">De vergelijking is scherp maar treffend: Niet omdat mensen varkens zijn, maar omdat systemen zichzelf altijd rechtvaardigen — en de mens zich eraan aanpast.</text:p>
      <text:p text:style-name="P1">In Animal Farm begint het met idealen, maar eindigt het met controle. Dat is de waarschuwing: Systemen die zeggen dat ze voor de mens zijn, eindigen vaak met het beheersen van de mens.</text:p>
      <text:p text:style-name="P1">We zien dat gebeuren in landbouw, politiek, religie, economie. Niet door één groep, maar door een mechanisme dat steeds verder draait.<text:line-break/></text:p>
      <text:p text:style-name="P1">5. Waar ik eigenlijk voor sta</text:p>
      <text:p text:style-name="P1">in één lijn samenvat :</text:p>
      <text:p text:style-name="P1">Niet achter mensen, systemen of kampen staan — maar voor Gods orde, waarheid en recht.</text:p>
      <text:p text:style-name="P1">Dat is geen politieke positie. Dat is een geestelijke houding. Een profetische houding. Een nuchtere houding.</text:p>
      <text:p text:style-name="P1">Ik kijk niet naar “wie gelijk heeft”, maar naar “wat klopt met de scheppingsorde”.</text:p>
      <text:p text:style-name="P1">En dat is precies het soort denken dat ik al jaren Bijbels en niet Babels ontwikkel: patroonherkenning, nuchterheid, trouw aan de Schrift, en een afkeer van systemen die de mens klein maken.<text:line-break/></text:p>
      <text:p text:style-name="P1">6. Een laatste gedachte</text:p>
      <text:p text:style-name="P1">Mijn woorden zijn geen aanval op groepen, maar een oproep tot helderheid: Kies niet een kamp, kies een weg. Niet achter mensen staan, maar voor waarheid. Niet achter systemen, maar voor het Koninkrijk.</text:p>
      <text:p text:style-name="P1">Dat is een houding die rust geeft, omdat ze niet afhankelijk is van de grillen van de wereld. </text:p>
      <text:p text:style-name="P3"/>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inherit" svg:font-family="inherit"/>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nl" fo:country="NL"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nl" fo:country="NL"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8-11T22:52:55.615414200</meta:creation-date>
    <dc:date>2026-08-11T22:56:16.001526900</dc:date>
    <meta:editing-duration>PT3M20S</meta:editing-duration>
    <meta:editing-cycles>1</meta:editing-cycles>
    <meta:generator>LibreOffice/26.2.5.2$Windows_X86_64 LibreOffice_project/cd7284b4cbbfeb507e630c1aac019f4157393acb</meta:generator>
    <meta:document-statistic meta:table-count="0" meta:image-count="0" meta:object-count="0" meta:page-count="2" meta:paragraph-count="37" meta:word-count="575" meta:character-count="3452" meta:non-whitespace-character-count="2904"/>
  </office:meta>
</office:document-meta>
</file>