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ext_20_body">
      <style:paragraph-properties fo:margin-left="0cm" fo:margin-right="0cm" fo:text-indent="0cm" style:auto-text-indent="false"/>
    </style:style>
    <style:style style:name="P2" style:family="paragraph" style:parent-style-name="Text_20_body" style:list-style-name="L1">
      <style:paragraph-properties fo:margin-left="0cm" fo:margin-right="0cm" fo:text-indent="0cm" style:auto-text-indent="false"/>
    </style:style>
    <style:style style:name="P3" style:family="paragraph" style:parent-style-name="Text_20_body" style:list-style-name="L2">
      <style:paragraph-properties fo:margin-left="0cm" fo:margin-right="0cm" fo:text-indent="0cm" style:auto-text-indent="false"/>
    </style:style>
    <style:style style:name="P4" style:family="paragraph" style:parent-style-name="Text_20_body" style:list-style-name="L3">
      <style:paragraph-properties fo:margin-left="0cm" fo:margin-right="0cm" fo:text-indent="0cm" style:auto-text-indent="false"/>
    </style:style>
    <style:style style:name="P5" style:family="paragraph" style:parent-style-name="Text_20_body" style:list-style-name="L4">
      <style:paragraph-properties fo:margin-left="0cm" fo:margin-right="0cm" fo:text-indent="0cm" style:auto-text-indent="false"/>
    </style:style>
    <style:style style:name="T1" style:family="text">
      <style:text-properties officeooo:rsid="00149074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Dementie wordt vaak in allerlei “etiketten” gegoten — soms helpend, soms juist beperkend.</text:span> Een paar veelvoorkomende etiketten die je in de praktijk tegenkomt:</text:p>
      <text:h text:style-name="Heading_20_3" text:outline-level="3"><text:span text:style-name="Strong_20_Emphasis">Medische etiketten</text:span></text:h>
      <text:list text:style-name="L1">
        <text:list-item>
          <text:p text:style-name="P2"><text:span text:style-name="Strong_20_Emphasis">Alzheimer</text:span> — het bekendste label, vaak gebruikt als verzamelnaam, ook wanneer het eigenlijk niet klopt.</text:p>
        </text:list-item>
        <text:list-item>
          <text:p text:style-name="P2"><text:span text:style-name="Strong_20_Emphasis">Vasculaire dementie</text:span> — na kleine beroertes of doorbloedingsproblemen.</text:p>
        </text:list-item>
        <text:list-item>
          <text:p text:style-name="P2"><text:span text:style-name="Strong_20_Emphasis">Frontotemporale dementie (FTD)</text:span> — gedragsveranderingen, ontremming, verlies van sociale rem.</text:p>
        </text:list-item>
        <text:list-item>
          <text:p text:style-name="P2"><text:span text:style-name="Strong_20_Emphasis">Lewy body dementie</text:span> — wisselend bewustzijn, hallucinaties, Parkinson-achtige symptomen.</text:p>
        </text:list-item>
        <text:list-item>
          <text:p text:style-name="P2"><text:span text:style-name="Strong_20_Emphasis">Parkinson-dementie</text:span> — cognitieve achteruitgang bij Parkinson.</text:p>
        </text:list-item>
      </text:list>
      <text:h text:style-name="Heading_20_3" text:outline-level="3"><text:span text:style-name="Strong_20_Emphasis">Functionele etiketten (hoe iemand zich gedraagt)</text:span></text:h>
      <text:list text:style-name="L2">
        <text:list-item>
          <text:p text:style-name="P3"><text:span text:style-name="Strong_20_Emphasis">“Vergeetachtig”</text:span> — vaak te simpel, want dementie is meer dan geheugen.</text:p>
        </text:list-item>
        <text:list-item>
          <text:p text:style-name="P3"><text:span text:style-name="Strong_20_Emphasis">“Verward”</text:span> — een label dat weinig nuance geeft en soms stigmatiserend werkt.</text:p>
        </text:list-item>
        <text:list-item>
          <text:p text:style-name="P3"><text:span text:style-name="Strong_20_Emphasis">“Apathisch”</text:span> — iemand lijkt ongeïnteresseerd, maar vaak is het overprikkeling of vermoeidheid.</text:p>
        </text:list-item>
        <text:list-item>
          <text:p text:style-name="P3"><text:span text:style-name="Strong_20_Emphasis">“Agressief”</text:span> — meestal een reactie op angst, pijn of onbegrip, geen karaktertrek.</text:p>
        </text:list-item>
      </text:list>
      <text:h text:style-name="Heading_20_3" text:outline-level="3"><text:span text:style-name="Strong_20_Emphasis">Sociaal‑maatschappelijke etiketten</text:span></text:h>
      <text:list text:style-name="L3">
        <text:list-item>
          <text:p text:style-name="P4"><text:span text:style-name="Strong_20_Emphasis">“Zorgvrager”</text:span> — alsof iemand alleen nog afhankelijk is.</text:p>
        </text:list-item>
        <text:list-item>
          <text:p text:style-name="P4"><text:span text:style-name="Strong_20_Emphasis">“Lastig”</text:span> — een pijnlijk label dat meer zegt over het systeem dan over de persoon.</text:p>
        </text:list-item>
        <text:list-item>
          <text:p text:style-name="P4"><text:span text:style-name="Strong_20_Emphasis">“Kwetsbaar”</text:span> — deels waar, maar kan iemand ook klein maken.</text:p>
        </text:list-item>
        <text:list-item>
          <text:p text:style-name="P4"><text:span text:style-name="Strong_20_Emphasis">“Niet‑zelfredzaam”</text:span> — vaak te zwart‑wit; mensen behouden veel eigenheid.</text:p>
        </text:list-item>
      </text:list>
      <text:h text:style-name="Heading_20_3" text:outline-level="3"><text:span text:style-name="Strong_20_Emphasis">Existentiële etiketten (hoe mensen het beleven)</text:span></text:h>
      <text:list text:style-name="L4">
        <text:list-item>
          <text:p text:style-name="P5"><text:span text:style-name="Strong_20_Emphasis">“Verdwalen in jezelf”</text:span> — het gevoel dat de wereld minder houvast biedt.</text:p>
        </text:list-item>
        <text:list-item>
          <text:p text:style-name="P5"><text:span text:style-name="Strong_20_Emphasis">“Tijd raakt los”</text:span> — dagen, jaren, ritme vervagen.</text:p>
        </text:list-item>
        <text:list-item>
          <text:p text:style-name="P5"><text:span text:style-name="Strong_20_Emphasis">“De mist”</text:span> — een beeld dat veel mensen zelf gebruiken.</text:p>
        </text:list-item>
        <text:list-item>
          <text:p text:style-name="P5"><text:span text:style-name="Strong_20_Emphasis">“Het dunner worden van het ik”</text:span> — de kern blijft, maar de randen vervagen.</text:p>
        </text:list-item>
      </text:list>
      <text:h text:style-name="Heading_20_3" text:outline-level="3"><text:span text:style-name="Strong_20_Emphasis">Waarom deze etiketten ertoe doen</text:span></text:h>
      <text:p text:style-name="P1">Etiketten kunnen helpen om te begrijpen <text:span text:style-name="Emphasis">wat er gebeurt</text:span>, maar ze kunnen ook iemand reduceren tot een diagnose. In <text:span text:style-name="T1">mijn</text:span> nuchtere, mensgerichte manier van kijken is dat precies het spanningsveld: <text:span text:style-name="Strong_20_Emphasis">hoe benoem je iets zonder de mens te verliezen</text:span>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l" fo:country="N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1" style:font-family-complex="Arial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06T18:10:14.290404400</meta:creation-date>
    <dc:date>2026-08-06T18:14:04.312542500</dc:date>
    <meta:editing-duration>PT3M50S</meta:editing-duration>
    <meta:editing-cycles>1</meta:editing-cycles>
    <meta:document-statistic meta:table-count="0" meta:image-count="0" meta:object-count="0" meta:page-count="1" meta:paragraph-count="24" meta:word-count="263" meta:character-count="1825" meta:non-whitespace-character-count="1585"/>
    <meta:generator>LibreOffice/26.2.5.2$Windows_X86_64 LibreOffice_project/cd7284b4cbbfeb507e630c1aac019f4157393acb</meta:generator>
  </office:meta>
</office:document-meta>
</file>