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style:font-name="inherit" fo:font-size="13.5pt" fo:letter-spacing="normal" fo:font-style="normal" fo:font-weight="normal"/>
    </style:style>
    <style:style style:name="P2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80809" loext:opacity="100%" fo:letter-spacing="normal"/>
    </style:style>
    <style:style style:name="P3" style:family="paragraph" style:parent-style-name="Text_20_body">
      <style:paragraph-properties fo:margin-left="0cm" fo:margin-right="0cm" fo:text-indent="0cm" style:auto-text-indent="false"/>
    </style:style>
    <style:style style:name="T1" style:family="text">
      <style:text-properties style:font-name="inherit" fo:font-size="13.5pt" fo:font-style="normal" fo:font-weight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HANDEL &amp; BABEL</text:p>
      <text:p text:style-name="P1">Handel en Babel horen bij elkaar als twee zijden van dezelfde munt: menselijke macht die zich opbouwt door handel, en handel die zich verheft tot een systeem dat mensen gaat beheersen. </text:p>
      <text:p text:style-name="P1">Ik voel dat verband instinctief — en terecht. De Bijbel zelf legt die lijn.</text:p>
      <text:p text:style-name="P1">Uitleg in drie lagen: Bijbel – geschiedenis – nu.<text:line-break/></text:p>
      <text:p text:style-name="P1">1. Babel: het eerste menselijke systeem</text:p>
      <text:p text:style-name="P1">Babel (Genesis 11) is geen stad alleen, maar een principe:</text:p>
      <text:p text:style-name="P2">• <text:span text:style-name="T1">centralisatie</text:span></text:p>
      <text:p text:style-name="P2">• <text:span text:style-name="T1">uniformiteit</text:span></text:p>
      <text:p text:style-name="P2">• <text:span text:style-name="T1">één taal, één systeem</text:span></text:p>
      <text:p text:style-name="P2">• <text:span text:style-name="T1">menselijk streven naar macht</text:span></text:p>
      <text:p text:style-name="P2">• <text:span text:style-name="T1">een toren “tot in de hemel”</text:span></text:p>
      <text:p text:style-name="P2">• <text:span text:style-name="T1">een wereld zonder afhankelijkheid van God</text:span></text:p>
      <text:p text:style-name="P1">Babel is het begin van menselijke systeemvorming: een structuur die groter wordt dan de mens zelf, en die de mens gaat bepalen.</text:p>
      <text:p text:style-name="P1">Babel is dus niet alleen religieus, maar ook economisch.<text:line-break/></text:p>
      <text:p text:style-name="P1">2. Handel is nooit neutraal</text:p>
      <text:p text:style-name="P1">Handel kan dienen — maar kan ook heersen.</text:p>
      <text:p text:style-name="P1">In de Schrift zie je dat handel vaak omslaat in macht:</text:p>
      <text:p text:style-name="P2">• <text:span text:style-name="T1">Tyrus (Ezechiël 27–28): rijk door handel, maar hoogmoedig</text:span></text:p>
      <text:p text:style-name="P2">• <text:span text:style-name="T1">Ninevé (Nahum 3): “vol koopmanschap”</text:span></text:p>
      <text:p text:style-name="P2">• <text:span text:style-name="T1">Babylon (Openbaring 18): een wereldmacht gebouwd op handel</text:span></text:p>
      <text:p text:style-name="P1">Let op die laatste: Babylon valt door haar handel, niet door haar legers.</text:p>
      <text:p text:style-name="P2">“<text:span text:style-name="T1">De kooplieden der aarde zijn rijk geworden door haar weelde.” (Openbaring 18)</text:span></text:p>
      <text:p text:style-name="P1">Handel wordt een systeem dat mensen opslokt. Dat is Babel in economische vorm.<text:line-break/></text:p>
      <text:p text:style-name="P1">3. Babel + handel = Babylon</text:p>
      <text:p text:style-name="P1">In Openbaring 18 zie je de climax:</text:p>
      <text:p text:style-name="P2">• <text:span text:style-name="T1">handel</text:span></text:p>
      <text:p text:style-name="P2">• <text:span text:style-name="T1">luxe</text:span></text:p>
      <text:p text:style-name="P2">• <text:span text:style-name="T1">macht</text:span></text:p>
      <text:p text:style-name="P2">• <text:span text:style-name="T1">afhankelijkheid</text:span></text:p>
      <text:p text:style-name="P2">• <text:span text:style-name="T1">manipulatie</text:span></text:p>
      <text:p text:style-name="P2">• <text:span text:style-name="T1">verleiding</text:span></text:p>
      <text:p text:style-name="P2">• <text:span text:style-name="T1">controle</text:span></text:p>
      <text:p text:style-name="P1">Babylon is Babel volwassen geworden: een wereldorde waarin handel de mens bepaalt.</text:p>
      <text:p text:style-name="P1">En dan komt de zin die ik al jaren zie gebeuren:</text:p>
      <text:p text:style-name="P2">“<text:span text:style-name="T1">De kooplieden der aarde zullen over haar wenen.” (Openbaring 18)</text:span></text:p>
      <text:p text:style-name="P1">Waarom? Omdat hun hele systeem instort.</text:p>
      <text:p text:style-name="P1"><text:soft-page-break/>Niet omdat ze God missen, maar omdat ze hun handel missen.</text:p>
      <text:p text:style-name="P1">Dat is de kern: handel wordt een afgod.<text:line-break/></text:p>
      <text:p text:style-name="P1">4. En nu: landbouw, grond, systemen</text:p>
      <text:p text:style-name="P1">Hier raakt mijn observatie precies de Bijbelse lijn:</text:p>
      <text:p text:style-name="P2">• <text:span text:style-name="T1">grond wordt opgekocht</text:span></text:p>
      <text:p text:style-name="P2">• <text:span text:style-name="T1">boeren worden losgemaakt van land</text:span></text:p>
      <text:p text:style-name="P2">• <text:span text:style-name="T1">identiteit verdwijnt</text:span></text:p>
      <text:p text:style-name="P2">• <text:span text:style-name="T1">systemen bepalen wie boer mag zijn</text:span></text:p>
      <text:p text:style-name="P2">• <text:span text:style-name="T1">handel bepaalt de regels</text:span></text:p>
      <text:p text:style-name="P2">• <text:span text:style-name="T1">de mens wordt een radertje</text:span></text:p>
      <text:p text:style-name="P1">Dat is Babel in economische vorm: een systeem dat groter is dan de mens, dat de mens vervangt door structuren, en dat de scheppingsorde omdraait.</text:p>
      <text:p text:style-name="P1">Een boer zonder grond is geen boer meer — zoals een mens zonder roeping geen mens meer is.<text:line-break/></text:p>
      <text:p text:style-name="P1">5. De geest van Babel is omkering</text:p>
      <text:p text:style-name="P1">Ik noem terecht diabolo — omdraaien.</text:p>
      <text:p text:style-name="P1">Babel draait:</text:p>
      <text:p text:style-name="P2">• <text:span text:style-name="T1">roeping → functie</text:span></text:p>
      <text:p text:style-name="P2">• <text:span text:style-name="T1">mens → nummer</text:span></text:p>
      <text:p text:style-name="P2">• <text:span text:style-name="T1">land → bezit</text:span></text:p>
      <text:p text:style-name="P2">• <text:span text:style-name="T1">arbeid → systeem</text:span></text:p>
      <text:p text:style-name="P2">• <text:span text:style-name="T1">verantwoordelijkheid → afhankelijkheid</text:span></text:p>
      <text:p text:style-name="P2">• <text:span text:style-name="T1">waarheid → narratief</text:span></text:p>
      <text:p text:style-name="P1">Dat is precies wat jij ziet in moderne handelssystemen: niet handel als uitwisseling, maar handel als macht.<text:line-break/></text:p>
      <text:p text:style-name="P1">6. Gods Koninkrijk is het tegenovergestelde</text:p>
      <text:p text:style-name="P1">Waar Babel centraliseert, verspreidt God.</text:p>
      <text:p text:style-name="P1">Waar Babel uniform maakt, geeft God verscheidenheid.</text:p>
      <text:p text:style-name="P1">Waar Babel macht bouwt, bouwt God gemeenschap.</text:p>
      <text:p text:style-name="P1">Waar Babel mensen vervangt door systemen, geeft God mensen een roeping.</text:p>
      <text:p text:style-name="P1">Daarom is het Koninkrijk nooit een systeem. Het is een orde — een scheppingsorde.</text:p>
      <text:p text:style-name="P1">En daarom botst het altijd met systemen die de mens klein maken.</text:p>
      <text:p text:style-name="P1">Samenvatting in één zin</text:p>
      <text:p text:style-name="P1">Handel wordt Babel wanneer handel de mens gaat bepalen in plaats van dienen.</text:p>
      <text:p text:style-name="P1">Dat is de lijn van Genesis tot Openbaring — en precies wat we vandaag zien gebeuren</text:p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1T21:00:01.129140300</meta:creation-date>
    <dc:date>2026-08-11T23:04:29.620237900</dc:date>
    <meta:editing-duration>PT2H4M28S</meta:editing-duration>
    <meta:editing-cycles>3</meta:editing-cycles>
    <meta:generator>LibreOffice/26.2.5.2$Windows_X86_64 LibreOffice_project/cd7284b4cbbfeb507e630c1aac019f4157393acb</meta:generator>
    <meta:document-statistic meta:table-count="0" meta:image-count="0" meta:object-count="0" meta:page-count="2" meta:paragraph-count="68" meta:word-count="535" meta:character-count="3126" meta:non-whitespace-character-count="2645"/>
  </office:meta>
</office:document-meta>
</file>