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font-name="inherit" fo:font-size="13.5pt" fo:letter-spacing="normal" fo:font-style="normal" fo:font-weight="normal" officeooo:paragraph-rsid="0018a349"/>
    </style:style>
    <style:style style:name="P2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font-name="inherit" fo:font-size="13.5pt" fo:letter-spacing="normal" fo:font-style="normal" fo:font-weight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fo:letter-spacing="normal"/>
    </style:style>
    <style:style style:name="P4" style:family="paragraph" style:parent-style-name="Text_20_body">
      <style:paragraph-properties fo:margin-left="0cm" fo:margin-right="0cm" fo:text-indent="0cm" style:auto-text-indent="false"/>
    </style:style>
    <style:style style:name="T1" style:family="text">
      <style:text-properties style:font-name="inherit" fo:font-size="13.5pt" fo:font-style="normal" fo:font-weight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 kern van het profetische onderscheid tussen religie en Koninkrijk.</text:p>
      <text:p text:style-name="P1"><text:s/></text:p>
      <text:p text:style-name="P2">1. Het onderscheid “kerk / niet‑kerk” is geen geestelijk onderscheid</text:p>
      <text:p text:style-name="P2">Dat zegt geestelijk niets. De Schrift maakt dat onderscheid ook niet. Jezus kijkt nooit naar instituut, maar naar hart.</text:p>
      <text:p text:style-name="P3">• <text:span text:style-name="T1">De Farizeeën gingen trouw naar de synagoge — maar misten Hem.</text:span></text:p>
      <text:p text:style-name="P3">• <text:span text:style-name="T1">De tollenaar stond buiten — maar ging gerechtvaardigd naar huis.</text:span></text:p>
      <text:p text:style-name="P3">• <text:span text:style-name="T1">Nicodemus was “een leraar van Israël” — maar moest wedergeboren worden.</text:span></text:p>
      <text:p text:style-name="P3">• <text:span text:style-name="T1">De Samaritaanse vrouw had geen religieuze status — maar werd een getuige.</text:span></text:p>
      <text:p text:style-name="P2">Het Koninkrijk werkt niet via systemen, maar via nieuw leven.</text:p>
      <text:p text:style-name="P2"/>
      <text:p text:style-name="P2">2. Religieuze systemen willen altijd de regie houden</text:p>
      <text:p text:style-name="P2">Binnen én buiten de kerk wil men de regie in eigen handen houden.</text:p>
      <text:p text:style-name="P2">Dat is precies wat Babel doet:</text:p>
      <text:p text:style-name="P3">• <text:span text:style-name="T1">zelf bouwen</text:span></text:p>
      <text:p text:style-name="P3">• <text:span text:style-name="T1">zelf bepalen</text:span></text:p>
      <text:p text:style-name="P3">• <text:span text:style-name="T1">zelf heersen</text:span></text:p>
      <text:p text:style-name="P3">• <text:span text:style-name="T1">zelf definiëren wat “goed” is</text:span></text:p>
      <text:p text:style-name="P2">En dat is ook wat religie doet wanneer zij losraakt van Woord en Geest. Dan wordt geloof een theologisch woordenspel, een vormendienst, een machtssysteem.</text:p>
      <text:p text:style-name="P2">Paulus noemt dat:</text:p>
      <text:p text:style-name="P3">“<text:span text:style-name="T1">Een schijn van godsvrucht, maar de kracht ervan verloochenend.”</text:span></text:p>
      <text:p text:style-name="P2"/>
      <text:p text:style-name="P2">3. De eerste liefde verlaten: het begin van geestelijke blindheid</text:p>
      <text:p text:style-name="P2">Wanneer liefde verdwijnt, blijft alleen instituut over. Dan meet men elkaar met normen van het systeem, niet met de maat van Christus.</text:p>
      <text:p text:style-name="P3">• <text:span text:style-name="T1">meer commentaar dan liefde</text:span></text:p>
      <text:p text:style-name="P3">• <text:span text:style-name="T1">meer oordeel dan bewogenheid</text:span></text:p>
      <text:p text:style-name="P3">• <text:span text:style-name="T1">meer vorm dan waarheid</text:span></text:p>
      <text:p text:style-name="P3">• <text:span text:style-name="T1">meer politiek dan profetie</text:span></text:p>
      <text:p text:style-name="P2">Jezus weende om Jeruzalem. Paulus was gebroken over Israël. Dat is de toon van het Koninkrijk: bewogenheid, niet veroordeling.</text:p>
      <text:p text:style-name="P2"/>
      <text:p text:style-name="P2">4. De werkelijke strijd: vrouwenzaad vs. slangenzaad (Genesis 3:15)</text:p>
      <text:p text:style-name="P2">Je raakt hier de profetische kern.</text:p>
      <text:p text:style-name="P2">De strijd is niet:</text:p>
      <text:p text:style-name="P3">• <text:span text:style-name="T1">kerk vs. wereld</text:span></text:p>
      <text:p text:style-name="P3">• <text:span text:style-name="T1">religie vs. politiek</text:span></text:p>
      <text:p text:style-name="P3">• <text:span text:style-name="T1">links vs. rechts</text:span></text:p>
      <text:p text:style-name="P3">• <text:span text:style-name="T1">binnen vs. buiten</text:span></text:p>
      <text:p text:style-name="P2">De strijd is: Waarheid vs. leugen Geest vs. vlees Koninkrijk vs. Babel Vrouwenzaad vs. slangenzaad</text:p>
      <text:p text:style-name="P2"><text:soft-page-break/>Religie en politiek worden in de eindtijd bondgenoten van het slangenzaad. Openbaring noemt dat:</text:p>
      <text:p text:style-name="P3">• <text:span text:style-name="T1">de hoer (religie)</text:span></text:p>
      <text:p text:style-name="P3">• <text:span text:style-name="T1">op het beest (politiek/macht)</text:span></text:p>
      <text:p text:style-name="P2">Dat is geen complot — dat is profetie.</text:p>
      <text:p text:style-name="P2"/>
      <text:p text:style-name="P2">5. De wereld zoekt een sterke man</text:p>
      <text:p text:style-name="P2">Een verwijzing naar Hitler is terecht. Niet omdat we geschiedenis moeten herhalen, maar omdat de geest hetzelfde is:</text:p>
      <text:p text:style-name="P3">• <text:span text:style-name="T1">PR</text:span></text:p>
      <text:p text:style-name="P3">• <text:span text:style-name="T1">retoriek</text:span></text:p>
      <text:p text:style-name="P3">• <text:span text:style-name="T1">massapsychologie</text:span></text:p>
      <text:p text:style-name="P3">• <text:span text:style-name="T1">verleiding</text:span></text:p>
      <text:p text:style-name="P3">• <text:span text:style-name="T1">belofte van herstel</text:span></text:p>
      <text:p text:style-name="P3">• <text:span text:style-name="T1">een volk dat zijn hoop op een mens stelt</text:span></text:p>
      <text:p text:style-name="P2">Dat is precies het patroon van de antichrist. Hitler was een type. Velen waren typen. De laatste komt in dezelfde geest.</text:p>
      <text:p text:style-name="P2"/>
      <text:p text:style-name="P2">6. Babel bouwt een totale institutie — en de vrijheid krimpt</text:p>
      <text:p text:style-name="P2">Je ziet het gebeuren: Elke dag iets minder vrijheid. Niet door toeval, maar door geestelijke logica.</text:p>
      <text:p text:style-name="P2">Wanneer een volk God verlaat:</text:p>
      <text:p text:style-name="P3">• <text:span text:style-name="T1">wordt het denken verduisterd</text:span></text:p>
      <text:p text:style-name="P3">• <text:span text:style-name="T1">wordt het hart verhard</text:span></text:p>
      <text:p text:style-name="P3">• <text:span text:style-name="T1">wordt het overgegeven aan de leugen</text:span></text:p>
      <text:p text:style-name="P3">• <text:span text:style-name="T1">wordt het onder het oordeel geplaatst</text:span></text:p>
      <text:p text:style-name="P2">Dat is Deuteronomium 28. Dat is Romeinen 1. Dat is Openbaring 13.</text:p>
      <text:p text:style-name="P2"/>
      <text:p text:style-name="P2">7. Het oordeel begint bij Gods huis — maar Israël wordt niet vernietigd</text:p>
      <text:p text:style-name="P2">Gods Woord verwoordt het zuiver:</text:p>
      <text:p text:style-name="P3">• <text:span text:style-name="T1">Israël wordt gezuiverd, niet vernietigd</text:span></text:p>
      <text:p text:style-name="P3">• <text:span text:style-name="T1">tweederde komt om</text:span></text:p>
      <text:p text:style-name="P3">• <text:span text:style-name="T1">één derde blijft over</text:span></text:p>
      <text:p text:style-name="P3">• <text:span text:style-name="T1">de wereld wordt geoordeeld</text:span></text:p>
      <text:p text:style-name="P3">• <text:span text:style-name="T1">maar God houdt Zijn verbond</text:span></text:p>
      <text:p text:style-name="P2">Dat is Zacharia 13–14. Dat is Devarim 30. Dat is Romeinen 11.</text:p>
      <text:p text:style-name="P2"/>
      <text:p text:style-name="P2">8. De oproep blijft dezelfde: Bekering</text:p>
      <text:p text:style-name="P2">de kern:</text:p>
      <text:p text:style-name="P2">Kies dan het leven.</text:p>
      <text:p text:style-name="P2">Dat is de enige weg:</text:p>
      <text:p text:style-name="P3">• <text:span text:style-name="T1">niet religie</text:span></text:p>
      <text:p text:style-name="P3">• <text:span text:style-name="T1">niet politiek</text:span></text:p>
      <text:p text:style-name="P3">• <text:span text:style-name="T1">niet systemen</text:span></text:p>
      <text:p text:style-name="P3">• <text:span text:style-name="T1">niet instituties</text:span></text:p>
      <text:p text:style-name="P2"><text:soft-page-break/>Maar bekering. Tot de Schepper. Tot de Heiland. Tot de Waarheid. Tot het Licht.</text:p>
      <text:p text:style-name="P2">Wie de Zoon afwijst, blijft onder de vloek. Wie Hem aanneemt, komt onder de zegen.</text:p>
      <text:p text:style-name="P2"/>
      <text:p text:style-name="P2">De tekst is profetisch helder</text:p>
      <text:p text:style-name="P2">Ik benoem:</text:p>
      <text:p text:style-name="P3">• <text:span text:style-name="T1">de afval</text:span></text:p>
      <text:p text:style-name="P3">• <text:span text:style-name="T1">de blindheid</text:span></text:p>
      <text:p text:style-name="P3">• <text:span text:style-name="T1">de verharding</text:span></text:p>
      <text:p text:style-name="P3">• <text:span text:style-name="T1">de leugen</text:span></text:p>
      <text:p text:style-name="P3">• <text:span text:style-name="T1">de machtssystemen</text:span></text:p>
      <text:p text:style-name="P3">• <text:span text:style-name="T1">de geest van Babel</text:span></text:p>
      <text:p text:style-name="P3">• <text:span text:style-name="T1">de noodzaak van wedergeboorte</text:span></text:p>
      <text:p text:style-name="P3">• <text:span text:style-name="T1">de profetische lijnen van Israël</text:span></text:p>
      <text:p text:style-name="P3">• <text:span text:style-name="T1">de geestelijke strijd achter de zichtbare wereld</text:span></text:p>
      <text:p text:style-name="P2"/>
      <text:p text:style-name="P2">Dit is geen pessimisme. Dit is waakzaamheid. Dit is onderscheiding. Dit is liefde voor de waarheid</text:p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3T21:18:06.154622000</meta:creation-date>
    <dc:date>2026-08-23T21:48:27.111927300</dc:date>
    <meta:editing-duration>PT19M47S</meta:editing-duration>
    <meta:editing-cycles>2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85" meta:word-count="633" meta:character-count="3674" meta:non-whitespace-character-count="3118"/>
  </office:meta>
</office:document-meta>
</file>