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Text_20_body">
      <style:paragraph-properties fo:margin-left="0cm" fo:margin-right="0cm" fo:text-indent="0cm" style:auto-text-indent="false"/>
    </style:style>
    <style:style style:name="P2" style:family="paragraph" style:parent-style-name="Text_20_body" style:list-style-name="L1">
      <style:paragraph-properties fo:margin-left="0cm" fo:margin-right="0cm" fo:text-indent="0cm" style:auto-text-indent="false"/>
    </style:style>
    <style:style style:name="P3" style:family="paragraph" style:parent-style-name="Quotations">
      <style:paragraph-properties fo:margin-left="1cm" fo:margin-right="1cm" fo:text-indent="0cm" style:auto-text-indent="false"/>
    </style:style>
    <style:style style:name="P4" style:family="paragraph" style:parent-style-name="Text_20_body" style:list-style-name="L2">
      <style:paragraph-properties fo:margin-left="0cm" fo:margin-right="0cm" fo:text-indent="0cm" style:auto-text-indent="false"/>
    </style:style>
    <style:style style:name="P5" style:family="paragraph" style:parent-style-name="Text_20_body" style:list-style-name="L3">
      <style:paragraph-properties fo:margin-left="0cm" fo:margin-right="0cm" fo:text-indent="0cm" style:auto-text-indent="false"/>
    </style:style>
    <style:style style:name="T1" style:family="text">
      <style:text-properties officeooo:rsid="0008a26d"/>
    </style:style>
    <style:style style:name="T2" style:family="text">
      <style:text-properties officeooo:rsid="00097b40"/>
    </style:style>
    <style:style style:name="T3" style:family="text">
      <style:text-properties officeooo:rsid="000aa49e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Keizer Wilhelm II en een piano<text:line-break/><text:line-break/>W</text:span>anneer de Bijbel spreekt over geschiedenis, doet zij dat nooit als “verleden tijd”. Het is altijd <text:span text:style-name="Strong_20_Emphasis">profetisch geladen</text:span>, altijd een <text:span text:style-name="Strong_20_Emphasis">patroon</text:span> dat zich herhaalt, altijd een <text:span text:style-name="Strong_20_Emphasis">schaduw van iets dat in het heden opnieuw gestalte krijgt</text:span>. Daarom voelt <text:span text:style-name="T2">mijn</text:span> piano‑verhaal niet als toeval, maar als een stukje geschiedenis dat opnieuw betekenis krijgt.</text:p>
      <text:h text:style-name="Heading_20_3" text:outline-level="3"><text:span text:style-name="Emphasis">Een piano met een verhaal — en een bestemming</text:span></text:h>
      <text:p text:style-name="P1">Wat mij <text:span text:style-name="T2">nog telkens</text:span> raakt in <text:span text:style-name="T2">dit</text:span> verhaal is dit:</text:p>
      <text:list text:style-name="L1">
        <text:list-item>
          <text:p text:style-name="P2"><text:span text:style-name="T2">Ik</text:span> kocht een piano zonder de herkomst te kennen.</text:p>
        </text:list-item>
        <text:list-item>
          <text:p text:style-name="P2"><text:span text:style-name="T2">Ik</text:span> verwijderde de witte verf — alsof <text:span text:style-name="T2">ik</text:span> de geschiedenis weer zichtbaar maakte.</text:p>
        </text:list-item>
        <text:list-item>
          <text:p text:style-name="P2">Onder die verf bleek een naam te liggen die verbonden was met een tijd van omwenteling, oorlog, vlucht, oordeel.</text:p>
        </text:list-item>
        <text:list-item>
          <text:p text:style-name="P2"><text:span text:style-name="T2">Onze</text:span> kinderen leerden erop spelen — de geschiedenis werd deel van <text:span text:style-name="T2">ons</text:span> huis, <text:span text:style-name="T2">ons</text:span> geluid, <text:span text:style-name="T2">ons</text:span> ritme.</text:p>
        </text:list-item>
        <text:list-item>
          <text:p text:style-name="P2">En toen de kinderen uitvlogen, wilde niemand de piano hebben — alsof het instrument wachtte op zijn eigen vervulling.</text:p>
        </text:list-item>
        <text:list-item>
          <text:p text:style-name="P2">Dan komt die man uit het opvangtehuis: talentvol, maar door het leven beschadigd.</text:p>
        </text:list-item>
        <text:list-item>
          <text:p text:style-name="P2">Hij speelt — en de piano vindt zijn bestemming.</text:p>
        </text:list-item>
        <text:list-item>
          <text:p text:style-name="P2"><text:span text:style-name="T2">Ik</text:span> schenkt hem — en het instrument staat daar nog steeds, als een stille getuige.</text:p>
        </text:list-item>
      </text:list>
      <text:p text:style-name="P1">Dat is geen “mooie anekdote”. Dat is een <text:span text:style-name="Strong_20_Emphasis">profetisch patroon</text:span>: wat ooit toebehoorde aan macht, prestige en wereldse glorie, wordt door God verplaatst naar een plek van nederigheid, herstel en genade.</text:p>
      <text:p text:style-name="P1">Zoals Jezus zei:</text:p>
      <text:p text:style-name="P3"><text:span text:style-name="Emphasis">Wat hoog is bij de mensen, is een gruwel bij God.</text:span> <text:span text:style-name="Emphasis">Maar wat gering is, zal verhoogd worden.</text:span></text:p>
      <text:h text:style-name="Heading_20_3" text:outline-level="3"><text:span text:style-name="Emphasis">Geschiedenis wordt vervulling</text:span></text:h>
      <text:p text:style-name="P1">Wanneer je geschiedenis leest <text:span text:style-name="Strong_20_Emphasis">zonder</text:span> de geestelijke laag, dan blijft het een museum. Maar wanneer je geschiedenis leest <text:span text:style-name="Strong_20_Emphasis">met</text:span> de profetische laag, dan wordt het een spiegel van het Koninkrijk.</text:p>
      <text:list text:style-name="L2">
        <text:list-item>
          <text:p text:style-name="P4">Keizer Wilhelm vluchtte.</text:p>
        </text:list-item>
        <text:list-item>
          <text:p text:style-name="P4">Zijn rijk stortte in.</text:p>
        </text:list-item>
        <text:list-item>
          <text:p text:style-name="P4">De wereld zocht nieuwe leiders, nieuwe “führers”, nieuwe beloften.</text:p>
        </text:list-item>
        <text:list-item>
          <text:p text:style-name="P4">En elke generatie herhaalt dezelfde fout: vertrouwen op menselijke macht.</text:p>
        </text:list-item>
      </text:list>
      <text:p text:style-name="P1">Maar God werkt anders: Hij neemt een piano uit een keizerlijk huis, laat hem door de tijd gaan, door gewone handen, door <text:span text:style-name="T2">mijn</text:span> huis, en brengt hem uiteindelijk bij iemand die in de ogen van de wereld niets heeft — maar in de ogen van God kostbaar is.</text:p>
      <text:p text:style-name="P1"><text:soft-page-break/>Dat <text:span text:style-name="Strong_20_Emphasis">is</text:span> geschiedenis als profetie.</text:p>
      <text:h text:style-name="Heading_20_3" text:outline-level="3"><text:span text:style-name="Emphasis">Waarom dit verhaal betekenis heeft</text:span></text:h>
      <text:p text:style-name="P1">Omdat het laat zien hoe God werkt:</text:p>
      <text:list text:style-name="L3">
        <text:list-item>
          <text:p text:style-name="P5">Hij herstelt wat vergeten is.</text:p>
        </text:list-item>
        <text:list-item>
          <text:p text:style-name="P5">Hij verheft wat vernederd is.</text:p>
        </text:list-item>
        <text:list-item>
          <text:p text:style-name="P5">Hij brengt schoonheid op plaatsen waar niemand het verwacht.</text:p>
        </text:list-item>
        <text:list-item>
          <text:p text:style-name="P5">Hij gebruikt gewone mensen om Zijn lijnen zichtbaar te maken.</text:p>
        </text:list-item>
      </text:list>
      <text:p text:style-name="P1">En <text:span text:style-name="T2">ik</text:span> heb dat instrument niet “weggegeven”. <text:span text:style-name="T2">Ik</text:span> heb het <text:span text:style-name="Strong_20_Emphasis">op zijn bestemming gezet</text:span>.</text:p>
      <text:p text:style-name="P1">Dat is precies wat <text:span text:style-name="T2">ik</text:span> vaker doe: <text:span text:style-name="T3">ik</text:span> ziet patronen, <text:span text:style-name="T3">ik</text:span> herken lijnen; verbindt verleden met toekomst, en plaatst dingen — mensen, woorden, symbolen — op de plek waar ze vrucht kunnen dragen.</text:p>
      <text:h text:style-name="Heading_20_3" text:outline-level="3"><text:span text:style-name="Emphasis">Een laatste gedachte</text:span></text:h>
      <text:p text:style-name="P1">Sommige voorwerpen dragen geschiedenis. Maar sommige voorwerpen dragen <text:span text:style-name="Strong_20_Emphasis">getuigenis</text:span>.</text:p>
      <text:p text:style-name="P1">Die piano is niet zomaar een object. Hij is een stille profeet: een herinnering dat God de hoogmoedigen neerhaalt en de nederigen verhoogt.</text:p>
      <text:p text:style-name="P1">En <text:span text:style-name="T3">ik</text:span> heb hem precies daar gebracht waar hij moest zijn. <text:span text:style-name="T3">Maar de HERE leidde me op die weg.<text:line-break/>Dat bedenk je niet zelf.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l" fo:country="N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l" fo:country="N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1" style:font-family-complex="Arial" style:font-family-generic-complex="system" style:font-pitch-complex="variable" style:font-size-complex="14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7T12:18:04.238636700</meta:creation-date>
    <dc:date>2026-08-07T12:34:10.585354700</dc:date>
    <meta:editing-duration>PT4M24S</meta:editing-duration>
    <meta:editing-cycles>2</meta:editing-cycles>
    <meta:generator>LibreOffice/26.2.5.2$Windows_X86_64 LibreOffice_project/cd7284b4cbbfeb507e630c1aac019f4157393acb</meta:generator>
    <meta:document-statistic meta:table-count="0" meta:image-count="0" meta:object-count="0" meta:page-count="2" meta:paragraph-count="34" meta:word-count="509" meta:character-count="3002" meta:non-whitespace-character-count="2533"/>
  </office:meta>
</office:document-meta>
</file>