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style:paragraph-properties fo:margin-left="0cm" fo:margin-right="0cm" fo:text-indent="0cm" style:auto-text-indent="false"/>
    </style:style>
    <style:style style:name="P2" style:family="paragraph" style:parent-style-name="Text_20_body" style:list-style-name="L1">
      <style:paragraph-properties fo:margin-left="0cm" fo:margin-right="0cm" fo:text-indent="0cm" style:auto-text-indent="false"/>
    </style:style>
    <style:style style:name="P3" style:family="paragraph" style:parent-style-name="Text_20_body" style:list-style-name="L2">
      <style:paragraph-properties fo:margin-left="0cm" fo:margin-right="0cm" fo:text-indent="0cm" style:auto-text-indent="false"/>
    </style:style>
    <style:style style:name="P4" style:family="paragraph" style:parent-style-name="Text_20_body" style:list-style-name="L3">
      <style:paragraph-properties fo:margin-left="0cm" fo:margin-right="0cm" fo:text-indent="0cm" style:auto-text-indent="false"/>
    </style:style>
    <style:style style:name="P5" style:family="paragraph" style:parent-style-name="Quotations">
      <style:paragraph-properties fo:margin-left="1cm" fo:margin-right="1cm" fo:text-indent="0cm" style:auto-text-indent="false"/>
    </style:style>
    <style:style style:name="P6" style:family="paragraph" style:parent-style-name="Text_20_body" style:list-style-name="L4">
      <style:paragraph-properties fo:margin-left="0cm" fo:margin-right="0cm" fo:text-indent="0cm" style:auto-text-indent="false"/>
    </style:style>
    <style:style style:name="P7" style:family="paragraph" style:parent-style-name="Text_20_body" style:list-style-name="L5">
      <style:paragraph-properties fo:margin-left="0cm" fo:margin-right="0cm" fo:text-indent="0cm" style:auto-text-indent="false"/>
    </style:style>
    <style:style style:name="P8" style:family="paragraph" style:parent-style-name="Text_20_body" style:list-style-name="L6">
      <style:paragraph-properties fo:margin-left="0cm" fo:margin-right="0cm" fo:text-indent="0cm" style:auto-text-indent="false"/>
    </style:style>
    <style:style style:name="P9" style:family="paragraph" style:parent-style-name="Text_20_body" style:list-style-name="L7">
      <style:paragraph-properties fo:margin-left="0cm" fo:margin-right="0cm" fo:text-indent="0cm" style:auto-text-indent="false"/>
    </style:style>
    <style:style style:name="P10" style:family="paragraph" style:parent-style-name="Text_20_body" style:list-style-name="L8">
      <style:paragraph-properties fo:margin-left="0cm" fo:margin-right="0cm" fo:text-indent="0cm" style:auto-text-indent="false"/>
    </style:style>
    <style:style style:name="P11" style:family="paragraph" style:parent-style-name="Text_20_body" style:list-style-name="L9">
      <style:paragraph-properties fo:margin-left="0cm" fo:margin-right="0cm" fo:text-indent="0cm" style:auto-text-indent="false"/>
    </style:style>
    <style:style style:name="P12" style:family="paragraph" style:parent-style-name="Text_20_body" style:list-style-name="L10">
      <style:paragraph-properties fo:margin-left="0cm" fo:margin-right="0cm" fo:text-indent="0cm" style:auto-text-indent="false"/>
    </style:style>
    <style:style style:name="P13" style:family="paragraph" style:parent-style-name="Text_20_body" style:list-style-name="L11">
      <style:paragraph-properties fo:margin-left="0cm" fo:margin-right="0cm" fo:text-indent="0cm" style:auto-text-indent="false"/>
    </style:style>
    <style:style style:name="T1" style:family="text">
      <style:text-properties officeooo:rsid="001e1cde"/>
    </style:style>
    <style:style style:name="T2" style:family="text">
      <style:text-properties officeooo:rsid="002002a6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De mens als machine </text:span><text:line-break/><text:line-break/>De Franse filosoof <text:span text:style-name="Strong_20_Emphasis">La Mettrie (1709–1751)</text:span> schreef in 1747 het beruchte werk <text:span text:style-name="Emphasis"><text:span text:style-name="Strong_20_Emphasis">L’Homme Machine</text:span></text:span> (<text:span text:style-name="Emphasis">De mens als machine</text:span>). Daarin stelde hij dat de mens volledig te begrijpen is als een <text:span text:style-name="Strong_20_Emphasis">mechanisch, lichamelijk wezen</text:span>, zonder een aparte, immateriële ziel. Voor zijn tijd was dat ronduit explosief.</text:p>
      <text:h text:style-name="Heading_20_3" text:outline-level="3">Waarom is La Mettrie belangrijk?</text:h>
      <text:list text:style-name="L1">
        <text:list-item>
          <text:p text:style-name="P2">Hij was een <text:span text:style-name="Strong_20_Emphasis">radicale materialist</text:span>: alles wat bestaat is materie.</text:p>
        </text:list-item>
        <text:list-item>
          <text:p text:style-name="P2">Hij zag het menselijk denken als een <text:span text:style-name="Strong_20_Emphasis">product van het lichaam</text:span>, vooral van de hersenen.</text:p>
        </text:list-item>
        <text:list-item>
          <text:p text:style-name="P2">Hij ging verder dan Descartes, die dieren als machines zag, maar de mens nog een ziel gaf.</text:p>
        </text:list-item>
        <text:list-item>
          <text:p text:style-name="P2">La Mettrie zei: <text:span text:style-name="Strong_20_Emphasis">ook de mens is een machine</text:span> — een zeer complexe, maar toch volledig natuurlijke.</text:p>
        </text:list-item>
      </text:list>
      <text:h text:style-name="Heading_20_3" text:outline-level="3">Context van de Franse tijd</text:h>
      <text:p text:style-name="P1">La Mettrie hoort bij de <text:span text:style-name="Strong_20_Emphasis">verlichting</text:span> en de vroege Franse <text:span text:style-name="Strong_20_Emphasis">materialistische filosofie</text:span>, samen met:</text:p>
      <text:list text:style-name="L2">
        <text:list-item>
          <text:p text:style-name="P3">Diderot</text:p>
        </text:list-item>
        <text:list-item>
          <text:p text:style-name="P3">d’Holbach</text:p>
        </text:list-item>
        <text:list-item>
          <text:p text:style-name="P3">Helvétius</text:p>
        </text:list-item>
      </text:list>
      <text:p text:style-name="P1">Maar <text:span text:style-name="Strong_20_Emphasis">hij</text:span> was degene die het meest expliciet en provocerend sprak over <text:span text:style-name="Emphasis">l’homme machine</text:span>.</text:p>
      <text:h text:style-name="Heading_20_3" text:outline-level="3">Voor jouw thematische lijn</text:h>
      <text:p text:style-name="P1">Zijn gedachte sluit mooi aan bij jouw bredere reflectie op:</text:p>
      <text:list text:style-name="L3">
        <text:list-item>
          <text:p text:style-name="P4">hoe systemen mensen reduceren tot functies;</text:p>
        </text:list-item>
        <text:list-item>
          <text:p text:style-name="P4">hoe etiketten en protocollen de mens ontmenselijken;</text:p>
        </text:list-item>
        <text:list-item>
          <text:p text:style-name="P4">hoe de moderne wereld soms een mechanisch mensbeeld omarmt, terwijl de Schrift juist spreekt over <text:span text:style-name="Strong_20_Emphasis">leven, geest, adem, roeping</text:span>.</text:p>
        </text:list-item>
      </text:list>
      <text:p text:style-name="P1">La Mettrie is dus een sleutelnaam wanneer je de wortels van dat mechanische mensbeeld wilt aanwijzen.</text:p>
      <text:p text:style-name="Standard"><text:s text:c="2"/><text:line-break/><text:span text:style-name="T2">Ik </text:span><text:span text:style-name="Strong_20_Emphasis">raak hier een diepe zenuw: het verschil tussen het Bijbelse mensbeeld en het moderne, mechanische mensbeeld.</text:span> <text:line-break/></text:p>
      <text:h text:style-name="Heading_20_2" text:outline-level="2"><text:span text:style-name="Strong_20_Emphasis">1. Het Bijbelse mensbeeld: geest – ziel – lichaam</text:span></text:h>
      <text:p text:style-name="P1">De Schrift begint bij <text:span text:style-name="Strong_20_Emphasis">relatie</text:span>:</text:p>
      <text:p text:style-name="P5">“De HERE God blies de adem van het leven in de mens.” De mens is <text:span text:style-name="Strong_20_Emphasis">geen machine</text:span>, maar een <text:span text:style-name="Strong_20_Emphasis">levend wezen</text:span> dat bestaat uit:</text:p>
      <text:list text:style-name="L4">
        <text:list-item>
          <text:p text:style-name="P6"><text:span text:style-name="Strong_20_Emphasis">Geest</text:span> – het God-bewuste deel, het vermogen om Hem te kennen.</text:p>
        </text:list-item>
        <text:list-item>
          <text:p text:style-name="P6"><text:soft-page-break/><text:span text:style-name="Strong_20_Emphasis">Ziel</text:span> – persoonlijkheid, wil, emoties, identiteit.</text:p>
        </text:list-item>
        <text:list-item>
          <text:p text:style-name="P6"><text:span text:style-name="Strong_20_Emphasis">Lichaam</text:span> – het aardse omhulsel, gevormd uit stof.</text:p>
        </text:list-item>
      </text:list>
      <text:p text:style-name="P1">Dit is een <text:span text:style-name="Strong_20_Emphasis">organische eenheid</text:span>, geen mechanisch systeem. Bij wedergeboorte wordt precies dat hersteld: <text:span text:style-name="Strong_20_Emphasis">relatie</text:span>. Niet techniek, maar <text:span text:style-name="Strong_20_Emphasis">leven</text:span>.</text:p>
      <text:h text:style-name="Heading_20_2" text:outline-level="2"><text:span text:style-name="Strong_20_Emphasis">2. Het moderne mensbeeld: de mens als machine</text:span></text:h>
      <text:p text:style-name="P1">Vanaf de Verlichting (La Mettrie, Descartes, later de medische wetenschap) is de mens steeds meer gezien als:</text:p>
      <text:list text:style-name="L5">
        <text:list-item>
          <text:p text:style-name="P7">een <text:span text:style-name="Strong_20_Emphasis">biologisch apparaat</text:span>,</text:p>
        </text:list-item>
        <text:list-item>
          <text:p text:style-name="P7">een <text:span text:style-name="Strong_20_Emphasis">chemisch proces</text:span>,</text:p>
        </text:list-item>
        <text:list-item>
          <text:p text:style-name="P7">een <text:span text:style-name="Strong_20_Emphasis">functionerend systeem</text:span> dat je kunt meten, manipuleren, repareren.</text:p>
        </text:list-item>
      </text:list>
      <text:p text:style-name="P1">De ziel werd gereduceerd tot <text:span text:style-name="Strong_20_Emphasis">psyche</text:span>, de geest tot <text:span text:style-name="Strong_20_Emphasis">neurale activiteit</text:span>, en de mens tot <text:span text:style-name="Strong_20_Emphasis">een object van onderzoek</text:span>.</text:p>
      <text:p text:style-name="P1">Dit mechanische mensbeeld leeft nog steeds:</text:p>
      <text:list text:style-name="L6">
        <text:list-item>
          <text:p text:style-name="P8">in protocollen,</text:p>
        </text:list-item>
        <text:list-item>
          <text:p text:style-name="P8">in diagnoses,</text:p>
        </text:list-item>
        <text:list-item>
          <text:p text:style-name="P8">in experimentele geneeskunde,</text:p>
        </text:list-item>
        <text:list-item>
          <text:p text:style-name="P8">in de gedachte dat de mens “maakbaar” is.</text:p>
        </text:list-item>
      </text:list>
      <text:p text:style-name="P1">Het is precies wat <text:span text:style-name="T2">ik</text:span> benoem: <text:span text:style-name="Strong_20_Emphasis">de mens als machine</text:span> is springlevend.</text:p>
      <text:h text:style-name="Heading_20_2" text:outline-level="2"><text:span text:style-name="Strong_20_Emphasis">3. Waarom dit zo gevaarlijk is</text:span></text:h>
      <text:p text:style-name="P1">Wanneer de mens een machine wordt:</text:p>
      <text:list text:style-name="L7">
        <text:list-item>
          <text:p text:style-name="P9"><text:span text:style-name="Strong_20_Emphasis">verdwijnt verantwoordelijkheid tegenover God</text:span>,</text:p>
        </text:list-item>
        <text:list-item>
          <text:p text:style-name="P9"><text:span text:style-name="Strong_20_Emphasis">verdwijnt heiligheid</text:span>,</text:p>
        </text:list-item>
        <text:list-item>
          <text:p text:style-name="P9"><text:span text:style-name="Strong_20_Emphasis">verdwijnt roeping</text:span>,</text:p>
        </text:list-item>
        <text:list-item>
          <text:p text:style-name="P9"><text:span text:style-name="Strong_20_Emphasis">verdwijnt de geestelijke dimensie</text:span>,</text:p>
        </text:list-item>
        <text:list-item>
          <text:p text:style-name="P9"><text:span text:style-name="Strong_20_Emphasis">verdwijnt de grens van wat je een mens mag aandoen</text:span>.</text:p>
        </text:list-item>
      </text:list>
      <text:p text:style-name="P1">Dan wordt wetenschap een <text:span text:style-name="Strong_20_Emphasis">afgod</text:span>. En afgoden eisen altijd offers.</text:p>
      <text:p text:style-name="P1">Je ziet het in:</text:p>
      <text:list text:style-name="L8">
        <text:list-item>
          <text:p text:style-name="P10">medische experimenten,</text:p>
        </text:list-item>
        <text:list-item>
          <text:p text:style-name="P10">genetische manipulatie,</text:p>
        </text:list-item>
        <text:list-item>
          <text:p text:style-name="P10">embryo‑onderzoek,</text:p>
        </text:list-item>
        <text:list-item>
          <text:p text:style-name="P10">euthanasie‑discours,</text:p>
        </text:list-item>
        <text:list-item>
          <text:p text:style-name="P10"><text:soft-page-break/>psychologische etiketten die mensen reduceren tot categorieën.</text:p>
        </text:list-item>
      </text:list>
      <text:p text:style-name="P1">De mens wordt <text:span text:style-name="Strong_20_Emphasis">ontzield</text:span>.</text:p>
      <text:h text:style-name="Heading_20_2" text:outline-level="2"><text:span text:style-name="Strong_20_Emphasis">4. Hoe de kerk hierin is meegegaan</text:span></text:h>
      <text:p text:style-name="P1">De kerk wilde:</text:p>
      <text:list text:style-name="L9">
        <text:list-item>
          <text:p text:style-name="P11"><text:span text:style-name="Strong_20_Emphasis">wetenschappelijk lijken</text:span>,</text:p>
        </text:list-item>
        <text:list-item>
          <text:p text:style-name="P11"><text:span text:style-name="Strong_20_Emphasis">academisch respect krijgen</text:span>,</text:p>
        </text:list-item>
        <text:list-item>
          <text:p text:style-name="P11"><text:span text:style-name="Strong_20_Emphasis">status opbouwen</text:span>,</text:p>
        </text:list-item>
        <text:list-item>
          <text:p text:style-name="P11"><text:span text:style-name="Strong_20_Emphasis">meedoen met de wereld van titels en erkenning</text:span>.</text:p>
        </text:list-item>
      </text:list>
      <text:p text:style-name="P1">En zo werd:</text:p>
      <text:list text:style-name="L10">
        <text:list-item>
          <text:p text:style-name="P12">de <text:span text:style-name="Strong_20_Emphasis">Geest geparkeerd</text:span>,</text:p>
        </text:list-item>
        <text:list-item>
          <text:p text:style-name="P12">het <text:span text:style-name="Strong_20_Emphasis">eenvoudige geloof ingeruild voor academische taal</text:span>,</text:p>
        </text:list-item>
        <text:list-item>
          <text:p text:style-name="P12">de <text:span text:style-name="Strong_20_Emphasis">dominee een functionaris</text:span>,</text:p>
        </text:list-item>
        <text:list-item>
          <text:p text:style-name="P12">de <text:span text:style-name="Strong_20_Emphasis">theologie een studie</text:span>,</text:p>
        </text:list-item>
        <text:list-item>
          <text:p text:style-name="P12">en het <text:span text:style-name="Strong_20_Emphasis">Koninkrijk een instituut</text:span>.</text:p>
        </text:list-item>
      </text:list>
      <text:p text:style-name="P1">Maar Jezus zei:</text:p>
      <text:p text:style-name="P5">“Noem niemand uw rabbi… één is uw Leraar.”</text:p>
      <text:p text:style-name="P1">De kerk heeft vaak het <text:span text:style-name="Strong_20_Emphasis">mechanische mensbeeld</text:span> overgenomen: mens = psyche + lichaam. Maar de Schrift zegt: mens = <text:span text:style-name="Strong_20_Emphasis">geest + ziel + lichaam</text:span>.</text:p>
      <text:p text:style-name="P1">Daar zit de breuk.</text:p>
      <text:h text:style-name="Heading_20_2" text:outline-level="2"><text:span text:style-name="Strong_20_Emphasis">5. Wat God doet: de kandelaar verplaatsen</text:span></text:h>
      <text:p text:style-name="P1">Je ziet het gebeuren: waar systemen verstarren, waar titels belangrijker worden dan waarheid, waar kennis belangrijker wordt dan gehoorzaamheid, <text:span text:style-name="Strong_20_Emphasis">neemt de HERE de kandelaar weg</text:span>.</text:p>
      <text:p text:style-name="P1">Niet als straf, maar als <text:span text:style-name="Strong_20_Emphasis">zuivering</text:span>.</text:p>
      <text:p text:style-name="P1">Hij richt Zijn eigen Koninkrijk op:</text:p>
      <text:list text:style-name="L11">
        <text:list-item>
          <text:p text:style-name="P13">door mensen die Hem <text:span text:style-name="Strong_20_Emphasis">kennen</text:span>,</text:p>
        </text:list-item>
        <text:list-item>
          <text:p text:style-name="P13">die <text:span text:style-name="Strong_20_Emphasis">vertrouwen op Zijn Woord</text:span>,</text:p>
        </text:list-item>
        <text:list-item>
          <text:p text:style-name="P13">die <text:span text:style-name="Strong_20_Emphasis">niet leunen op diploma’s</text:span>,</text:p>
        </text:list-item>
        <text:list-item>
          <text:p text:style-name="P13">die <text:span text:style-name="Strong_20_Emphasis">niet buigen voor menselijke status</text:span>,</text:p>
        </text:list-item>
        <text:list-item>
          <text:p text:style-name="P13">maar die <text:span text:style-name="Strong_20_Emphasis">wedergeboren</text:span> zijn en leven uit <text:span text:style-name="Strong_20_Emphasis">Geest, ziel en lichaam</text:span> in eenheid.</text:p>
        </text:list-item>
      </text:list>
      <text:p text:style-name="P1">Dat is precies wat <text:span text:style-name="T2">ik</text:span> zie: <text:span text:style-name="Strong_20_Emphasis">de zonen van God zullen nog bekend worden.</text:span></text:p>
      <text:h text:style-name="Heading_20_2" text:outline-level="2"><text:soft-page-break/>🔥 <text:span text:style-name="Strong_20_Emphasis">6. De kern in één zin</text:span></text:h>
      <text:p text:style-name="P1"><text:span text:style-name="Strong_20_Emphasis">Het mechanische mensbeeld ontneemt de mens zijn geest; het Koninkrijk herstelt de mens in geest, ziel en lichaam — en daarmee in relatie met zijn Schepper.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6T19:17:07.134437900</meta:creation-date>
    <dc:date>2026-08-06T20:06:20.696309200</dc:date>
    <meta:editing-duration>PT38M58S</meta:editing-duration>
    <meta:editing-cycles>2</meta:editing-cycles>
    <meta:generator>LibreOffice/26.2.5.2$Windows_X86_64 LibreOffice_project/cd7284b4cbbfeb507e630c1aac019f4157393acb</meta:generator>
    <meta:document-statistic meta:table-count="0" meta:image-count="0" meta:object-count="0" meta:page-count="4" meta:paragraph-count="81" meta:word-count="720" meta:character-count="4295" meta:non-whitespace-character-count="3687"/>
  </office:meta>
</office:document-meta>
</file>