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left="0cm" fo:margin-right="0cm" fo:text-indent="0cm" style:auto-text-indent="false"/>
      <style:text-properties officeooo:paragraph-rsid="0014ad98"/>
    </style:style>
    <style:style style:name="P2" style:family="paragraph" style:parent-style-name="Text_20_body">
      <style:paragraph-properties fo:margin-left="0cm" fo:margin-right="0cm" fo:text-indent="0cm" style:auto-text-indent="false"/>
    </style:style>
    <style:style style:name="P3" style:family="paragraph" style:parent-style-name="Text_20_body" style:list-style-name="L1">
      <style:paragraph-properties fo:margin-left="0cm" fo:margin-right="0cm" fo:text-indent="0cm" style:auto-text-indent="false"/>
    </style:style>
    <style:style style:name="P4" style:family="paragraph" style:parent-style-name="Text_20_body" style:list-style-name="L2">
      <style:paragraph-properties fo:margin-left="0cm" fo:margin-right="0cm" fo:text-indent="0cm" style:auto-text-indent="false"/>
    </style:style>
    <style:style style:name="P5" style:family="paragraph" style:parent-style-name="Text_20_body" style:list-style-name="L3">
      <style:paragraph-properties fo:margin-left="0cm" fo:margin-right="0cm" fo:text-indent="0cm" style:auto-text-indent="false"/>
    </style:style>
    <style:style style:name="P6" style:family="paragraph" style:parent-style-name="Text_20_body" style:list-style-name="L4">
      <style:paragraph-properties fo:margin-left="0cm" fo:margin-right="0cm" fo:text-indent="0cm" style:auto-text-indent="false"/>
    </style:style>
    <style:style style:name="P7" style:family="paragraph" style:parent-style-name="Text_20_body" style:list-style-name="L5">
      <style:paragraph-properties fo:margin-left="0cm" fo:margin-right="0cm" fo:text-indent="0cm" style:auto-text-indent="false"/>
    </style:style>
    <style:style style:name="P8" style:family="paragraph" style:parent-style-name="Text_20_body" style:list-style-name="L6">
      <style:paragraph-properties fo:margin-left="0cm" fo:margin-right="0cm" fo:text-indent="0cm" style:auto-text-indent="false"/>
    </style:style>
    <style:style style:name="P9" style:family="paragraph" style:parent-style-name="Text_20_body" style:list-style-name="L7">
      <style:paragraph-properties fo:margin-left="0cm" fo:margin-right="0cm" fo:text-indent="0cm" style:auto-text-indent="false"/>
    </style:style>
    <style:style style:name="P10" style:family="paragraph" style:parent-style-name="Text_20_body" style:list-style-name="L8">
      <style:paragraph-properties fo:margin-left="0cm" fo:margin-right="0cm" fo:text-indent="0cm" style:auto-text-indent="false"/>
    </style:style>
    <style:style style:name="P11" style:family="paragraph" style:parent-style-name="Text_20_body" style:list-style-name="L9">
      <style:paragraph-properties fo:margin-left="0cm" fo:margin-right="0cm" fo:text-indent="0cm" style:auto-text-indent="false"/>
    </style:style>
    <style:style style:name="P12" style:family="paragraph" style:parent-style-name="Text_20_body" style:list-style-name="L10">
      <style:paragraph-properties fo:margin-left="0cm" fo:margin-right="0cm" fo:text-indent="0cm" style:auto-text-indent="false"/>
    </style:style>
    <style:style style:name="P13" style:family="paragraph" style:parent-style-name="Text_20_body" style:list-style-name="L11">
      <style:paragraph-properties fo:margin-left="0cm" fo:margin-right="0cm" fo:text-indent="0cm" style:auto-text-indent="false"/>
    </style:style>
    <style:style style:name="T1" style:family="text">
      <style:text-properties officeooo:rsid="0015ed79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De oogst is rijp</text:span><text:span text:style-name="Emphasis"><text:line-break/><text:line-break/>“De oogst is rijp”</text:span> is in de Bijbel een profetische aanduiding dat <text:span text:style-name="Strong_20_Emphasis">Gods tijd gekomen is om te oordelen én te verzamelen</text:span>. Het is een beeld dat zowel <text:span text:style-name="Strong_20_Emphasis">waarschuwing</text:span> als <text:span text:style-name="Strong_20_Emphasis">troost</text:span> draagt: de wereld beweegt naar een climax, maar God verliest Zijn eigen mensen niet uit het oog.</text:p>
      <text:h text:style-name="Heading_20_2" text:outline-level="2"><text:span text:style-name="Strong_20_Emphasis">Bijbelse samenvatting: “De oogst is rijp”</text:span></text:h>
      <text:h text:style-name="Heading_20_3" text:outline-level="3">1. <text:span text:style-name="Strong_20_Emphasis">Oorsprong van het beeld</text:span></text:h>
      <text:p text:style-name="P2">Het motief komt vooral voor in:</text:p>
      <text:list text:style-name="L1">
        <text:list-item>
          <text:p text:style-name="P3"><text:span text:style-name="Strong_20_Emphasis">Joel 3:13</text:span> – “Sla de sikkel erin, <text:span text:style-name="Emphasis">want de oogst is rijp</text:span>.”</text:p>
        </text:list-item>
        <text:list-item>
          <text:p text:style-name="P3"><text:span text:style-name="Strong_20_Emphasis">Openbaring 14:14–20</text:span> – de Mensenzoon met een scherpe sikkel; twee oogsten:</text:p>
          <text:list>
            <text:list-item>
              <text:p text:style-name="P3"><text:span text:style-name="Strong_20_Emphasis">De oogst van de rechtvaardigen</text:span> (verzameling)</text:p>
            </text:list-item>
            <text:list-item>
              <text:p text:style-name="P3"><text:span text:style-name="Strong_20_Emphasis">De oogst van de goddelozen</text:span> (oordeel)</text:p>
            </text:list-item>
          </text:list>
        </text:list-item>
      </text:list>
      <text:p text:style-name="P2">Het beeld komt uit de landbouw: wanneer de oogst rijp is, kan hij niet langer blijven staan. Er moet geoogst worden. Het is een <text:span text:style-name="Strong_20_Emphasis">punt van geen terugkeer</text:span>.</text:p>
      <text:h text:style-name="Heading_20_2" text:outline-level="2"><text:span text:style-name="Strong_20_Emphasis"><text:span text:style-name="T1">Bijbelse</text:span></text:span><text:span text:style-name="Strong_20_Emphasis"> betekenis</text:span></text:h>
      <text:h text:style-name="Heading_20_3" text:outline-level="3"><text:span text:style-name="Strong_20_Emphasis">1. De rijpheid van de wereld</text:span></text:h>
      <text:p text:style-name="P2">De Bijbel zegt dat de wereld op een punt komt waarop:</text:p>
      <text:list text:style-name="L2">
        <text:list-item>
          <text:p text:style-name="P4">het kwaad <text:span text:style-name="Strong_20_Emphasis">volgroeid</text:span> is (Genesis 15:16; Mattheüs 24)</text:p>
        </text:list-item>
        <text:list-item>
          <text:p text:style-name="P4">de volken <text:span text:style-name="Strong_20_Emphasis">hun maat hebben volgemaakt</text:span></text:p>
        </text:list-item>
        <text:list-item>
          <text:p text:style-name="P4">de ongerechtigheid <text:span text:style-name="Strong_20_Emphasis">tot de hemel reikt</text:span> (Openbaring 18:5)</text:p>
        </text:list-item>
      </text:list>
      <text:p text:style-name="P2">Dan zegt God: <text:span text:style-name="Emphasis">nu is het tijd</text:span>.</text:p>
      <text:h text:style-name="Heading_20_3" text:outline-level="3"><text:span text:style-name="Strong_20_Emphasis">2. Twee oogsten, twee bestemmingen</text:span></text:h>
      <text:p text:style-name="P2">De Bijbel maakt een scherp onderscheid:</text:p>
      <text:list text:style-name="L3">
        <text:list-item>
          <text:p text:style-name="P5"><text:span text:style-name="Strong_20_Emphasis">De oogst van de rechtvaardigen</text:span> God verzamelt wie Hem toebehoren. Dit is troost: <text:span text:style-name="Emphasis">Niemand rukt ze uit Zijn hand.</text:span></text:p>
        </text:list-item>
        <text:list-item>
          <text:p text:style-name="P5"><text:span text:style-name="Strong_20_Emphasis">De oogst van de goddelozen</text:span> Het oordeel over systemen, machten en volken die zich verharden. Dit is waarschuwing: <text:span text:style-name="Emphasis">Wie zich verhardt, wordt overgegeven aan de leugen.</text:span></text:p>
        </text:list-item>
      </text:list>
      <text:h text:style-name="Heading_20_3" text:outline-level="3"><text:span text:style-name="Strong_20_Emphasis">3. De Messias als Oogster</text:span></text:h>
      <text:p text:style-name="P2">In Openbaring 14 is het <text:span text:style-name="Strong_20_Emphasis">de Mensenzoon</text:span> die oogst. Hij is zowel:</text:p>
      <text:list text:style-name="L4">
        <text:list-item>
          <text:p text:style-name="P6"><text:span text:style-name="Strong_20_Emphasis">Redder</text:span> (verzamelt Zijn volk)</text:p>
        </text:list-item>
        <text:list-item>
          <text:p text:style-name="P6"><text:span text:style-name="Strong_20_Emphasis">Rechter</text:span> (oordeelt het kwaad)</text:p>
        </text:list-item>
      </text:list>
      <text:h text:style-name="Heading_20_2" text:outline-level="2"><text:soft-page-break/><text:span text:style-name="Strong_20_Emphasis">Profetische lijnen door de Tenach</text:span></text:h>
      <text:p text:style-name="P2">Het motief van de oogst loopt door heel de Schrift:</text:p>
      <text:list text:style-name="L5">
        <text:list-item>
          <text:p text:style-name="P7"><text:span text:style-name="Strong_20_Emphasis">Exodus – Israël wordt uit Egypte geoogst</text:span></text:p>
        </text:list-item>
        <text:list-item>
          <text:p text:style-name="P7"><text:span text:style-name="Strong_20_Emphasis">Profeten – God oogst de volken voor oordeel (Jesaja 63; Jeremia 51)</text:span></text:p>
        </text:list-item>
        <text:list-item>
          <text:p text:style-name="P7"><text:span text:style-name="Strong_20_Emphasis">Hosea – Israël wordt geoogst tot herstel</text:span></text:p>
        </text:list-item>
        <text:list-item>
          <text:p text:style-name="P7"><text:span text:style-name="Strong_20_Emphasis">Joël – de volken worden geoogst in het dal van Josafat</text:span></text:p>
        </text:list-item>
        <text:list-item>
          <text:p text:style-name="P7"><text:span text:style-name="Strong_20_Emphasis">Daniël – de koninkrijken worden geoogst en vervangen door Gods Koninkrijk</text:span></text:p>
        </text:list-item>
      </text:list>
      <text:p text:style-name="P2">De oogst is dus <text:span text:style-name="Strong_20_Emphasis">het moment waarop God ingrijpt in de geschiedenis</text:span>.</text:p>
      <text:h text:style-name="Heading_20_2" text:outline-level="2"><text:span text:style-name="Strong_20_Emphasis">Voor gelovigen vandaag</text:span></text:h>
      <text:p text:style-name="P2">Het beeld van de oogst is geen angstbeeld maar een <text:span text:style-name="Strong_20_Emphasis">herinnering aan trouw</text:span>:</text:p>
      <text:list text:style-name="L6">
        <text:list-item>
          <text:p text:style-name="P8">God ziet het onrecht.</text:p>
        </text:list-item>
        <text:list-item>
          <text:p text:style-name="P8">God laat Zijn volk niet vallen.</text:p>
        </text:list-item>
        <text:list-item>
          <text:p text:style-name="P8">God maakt scheiding tussen licht en duisternis.</text:p>
        </text:list-item>
        <text:list-item>
          <text:p text:style-name="P8">God voltooit wat Hij begonnen is.<text:line-break/></text:p>
        </text:list-item>
      </text:list>
      <text:p text:style-name="P2">Het is ook een <text:span text:style-name="Strong_20_Emphasis">oproep</text:span>:</text:p>
      <text:list text:style-name="L7">
        <text:list-item>
          <text:p text:style-name="P9">tot waakzaamheid</text:p>
        </text:list-item>
        <text:list-item>
          <text:p text:style-name="P9">tot trouw</text:p>
        </text:list-item>
        <text:list-item>
          <text:p text:style-name="P9">tot onderscheidingsvermogen</text:p>
        </text:list-item>
        <text:list-item>
          <text:p text:style-name="P9">tot hoop</text:p>
        </text:list-item>
      </text:list>
      <text:p text:style-name="P2"><text:span text:style-name="Strong_20_Emphasis"><text:line-break/></text:span><text:span text:style-name="Emphasis">De oogst is rijp – Bijbels overzicht</text:span></text:p>
      <text:p text:style-name="P2"><text:span text:style-name="Strong_20_Emphasis">1. Kerntekst</text:span> Joel 3:13; Openbaring 14:14–20</text:p>
      <text:p text:style-name="P2"><text:span text:style-name="Strong_20_Emphasis">2. Betekenis</text:span></text:p>
      <text:list text:style-name="L8">
        <text:list-item>
          <text:p text:style-name="P10">De wereld bereikt een punt van rijpheid: het kwaad is volgroeid.</text:p>
        </text:list-item>
        <text:list-item>
          <text:p text:style-name="P10">God grijpt in: twee oogsten, twee bestemmingen.</text:p>
        </text:list-item>
        <text:list-item>
          <text:p text:style-name="P10">De Messias oogst: verzamelt Zijn volk, oordeelt het kwaad.</text:p>
        </text:list-item>
      </text:list>
      <text:p text:style-name="P2"><text:span text:style-name="Strong_20_Emphasis">3. Tenach‑lijnen </text:span><text:span text:style-name="Strong_20_Emphasis"><text:span text:style-name="T1">(OT-lijnen)</text:span></text:span></text:p>
      <text:list text:style-name="L9">
        <text:list-item>
          <text:p text:style-name="P11">Exodus: oogst tot bevrijding</text:p>
        </text:list-item>
        <text:list-item>
          <text:p text:style-name="P11">Profeten: oogst van volken tot oordeel</text:p>
        </text:list-item>
        <text:list-item>
          <text:p text:style-name="P11">Hosea: oogst tot herstel</text:p>
        </text:list-item>
        <text:list-item>
          <text:p text:style-name="P11">Joël: oogst in het dal van Josafat</text:p>
        </text:list-item>
        <text:list-item>
          <text:p text:style-name="P11"><text:soft-page-break/>Daniël: oogst van koninkrijken<text:line-break/></text:p>
        </text:list-item>
      </text:list>
      <text:p text:style-name="P2"><text:span text:style-name="Strong_20_Emphasis">4. NT‑lijnen</text:span></text:p>
      <text:list text:style-name="L10">
        <text:list-item>
          <text:p text:style-name="P12">Mattheüs 13: tarwe en onkruid</text:p>
        </text:list-item>
        <text:list-item>
          <text:p text:style-name="P12">Mattheüs 24: tekenen van rijpheid</text:p>
        </text:list-item>
        <text:list-item>
          <text:p text:style-name="P12">Openbaring 14: twee oogsten</text:p>
        </text:list-item>
        <text:list-item>
          <text:p text:style-name="P12">Openbaring 18: Babylon geoogst tot val<text:line-break/></text:p>
        </text:list-item>
      </text:list>
      <text:p text:style-name="P2"><text:span text:style-name="Strong_20_Emphasis">5. Toepassing</text:span></text:p>
      <text:list text:style-name="L11">
        <text:list-item>
          <text:p text:style-name="P13">Waakzaamheid</text:p>
        </text:list-item>
        <text:list-item>
          <text:p text:style-name="P13">Trouw</text:p>
        </text:list-item>
        <text:list-item>
          <text:p text:style-name="P13">Onderscheid</text:p>
        </text:list-item>
        <text:list-item>
          <text:p text:style-name="P13">Hoop: God kent de Zijnen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07:28:42.179796500</meta:creation-date>
    <dc:date>2026-08-06T07:33:29.567597400</dc:date>
    <meta:editing-duration>PT4M47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65" meta:word-count="524" meta:character-count="2927" meta:non-whitespace-character-count="2497"/>
  </office:meta>
</office:document-meta>
</file>