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Text_20_body">
      <style:paragraph-properties fo:margin-left="0cm" fo:margin-right="0cm" fo:text-indent="0cm" style:auto-text-indent="false"/>
      <style:text-properties officeooo:paragraph-rsid="0011fff7"/>
    </style:style>
    <style:style style:name="P2" style:family="paragraph" style:parent-style-name="Text_20_body">
      <style:paragraph-properties fo:margin-left="0cm" fo:margin-right="0cm" fo:text-indent="0cm" style:auto-text-indent="false"/>
    </style:style>
    <style:style style:name="P3" style:family="paragraph" style:parent-style-name="Text_20_body" style:list-style-name="L1">
      <style:paragraph-properties fo:margin-left="0cm" fo:margin-right="0cm" fo:text-indent="0cm" style:auto-text-indent="false"/>
    </style:style>
    <style:style style:name="P4" style:family="paragraph" style:parent-style-name="Text_20_body" style:list-style-name="L2">
      <style:paragraph-properties fo:margin-left="0cm" fo:margin-right="0cm" fo:text-indent="0cm" style:auto-text-indent="false"/>
    </style:style>
    <style:style style:name="P5" style:family="paragraph" style:parent-style-name="Quotations">
      <style:paragraph-properties fo:margin-left="1cm" fo:margin-right="1cm" fo:text-indent="0cm" style:auto-text-indent="false"/>
    </style:style>
    <style:style style:name="P6" style:family="paragraph" style:parent-style-name="Text_20_body" style:list-style-name="L3">
      <style:paragraph-properties fo:margin-left="0cm" fo:margin-right="0cm" fo:text-indent="0cm" style:auto-text-indent="false"/>
    </style:style>
    <style:style style:name="P7" style:family="paragraph" style:parent-style-name="Text_20_body" style:list-style-name="L4">
      <style:paragraph-properties fo:margin-left="0cm" fo:margin-right="0cm" fo:text-indent="0cm" style:auto-text-indent="false"/>
    </style:style>
    <style:style style:name="P8" style:family="paragraph" style:parent-style-name="Text_20_body" style:list-style-name="L5">
      <style:paragraph-properties fo:margin-left="0cm" fo:margin-right="0cm" fo:text-indent="0cm" style:auto-text-indent="false"/>
    </style:style>
    <style:style style:name="T1" style:family="text">
      <style:text-properties officeooo:rsid="0011fff7"/>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God heeft ons het eerst liefgehad.”</text:span><text:line-break/><text:line-break/>De Bijbel tekent Israël als een pasgeboren kind dat niemand wilde hebben — <text:span text:style-name="Emphasis">“liggend in uw bloed”</text:span> (Ezechiël 16). God vond het, ontfermde zich, en gaf leven waar geen mens liefde had. Dat patroon herhaalt zich in het leven van ieder mens die tussen wal en schip valt: niet thuis in politieke systemen, niet thuis in religieuze systemen. Menselijke liefde is vaak voorwaardelijk, maar Gods liefde is <text:span text:style-name="Strong_20_Emphasis">onvoorwaardelijk</text:span> en komt <text:span text:style-name="Emphasis">als eerste</text:span>. Dat is genade.</text:p>
      <text:h text:style-name="Heading_20_2" text:outline-level="2"><text:span text:style-name="Strong_20_Emphasis">1. Israël als spiegel van het menselijk bestaan</text:span></text:h>
      <text:p text:style-name="P2">Ezechiël 16 is geen romantisch hoofdstuk. Het is schurend, confronterend, maar juist daarom zo echt.</text:p>
      <text:list text:style-name="L1">
        <text:list-item>
          <text:p text:style-name="P3"><text:span text:style-name="Strong_20_Emphasis">“Niemand zag naar u om… u lag te spartelen in uw bloed.”</text:span> Dat is existentiële verlatenheid. Geen systeem, geen mens, geen instituut dat je optilt.</text:p>
        </text:list-item>
        <text:list-item>
          <text:p text:style-name="P3"><text:span text:style-name="Strong_20_Emphasis">“Toen ging Ik voorbij… en Ik zei: Leef!”</text:span> God kiest niet het sterke, maar het kwetsbare. Niet het systeem, maar het kind.</text:p>
        </text:list-item>
      </text:list>
      <text:p text:style-name="P2">Dit is de <text:span text:style-name="Emphasis">oerervaring</text:span> van genade: God komt niet omdat wij aantrekkelijk zijn, maar omdat Hij trouw is.</text:p>
      <text:h text:style-name="Heading_20_2" text:outline-level="2"><text:span text:style-name="Strong_20_Emphasis">2. Tussen wal en schip — een geestelijke biografie</text:span></text:h>
      <text:p text:style-name="P2">Wat <text:span text:style-name="T1">ik</text:span> beschrijf is herkenbaar voor velen die niet passen in:</text:p>
      <text:list text:style-name="L2">
        <text:list-item>
          <text:p text:style-name="P4">politieke kampen (macht, strategie, eigenbelang)</text:p>
        </text:list-item>
        <text:list-item>
          <text:p text:style-name="P4">religieuze kampen (vorm, systeem, groepsdenken)</text:p>
        </text:list-item>
      </text:list>
      <text:p text:style-name="P2">Beide kunnen je laten vallen als een baksteen wanneer je niet meer in hun mal past. Dat is geen liefde, dat is <text:span text:style-name="Strong_20_Emphasis">voorwaardelijke loyaliteit</text:span>.</text:p>
      <text:p text:style-name="P2">Maar juist daar, in dat niemandsland, gebeurt iets wat de Schrift steeds weer laat zien:</text:p>
      <text:p text:style-name="P5">God vindt mensen waar niemand hen zoekt.</text:p>
      <text:p text:style-name="P2">Abraham — buiten de systemen. Mozes — buiten Egypte én buiten Israël. David — buiten de paleispoorten. Elia — buiten de religieuze instellingen. Johannes de Doper — buiten de tempel. Jezus — buiten het religieuze centrum, buiten de politieke macht.</text:p>
      <text:p text:style-name="P2">Het is een patroon.</text:p>
      <text:h text:style-name="Heading_20_2" text:outline-level="2"><text:span text:style-name="Strong_20_Emphasis">3. Betaalde liefde vs. onvoorwaardelijke liefde</text:span></text:h>
      <text:p text:style-name="P2">Je benoemt het scherp: hulpverlening, systemen, instituties — ze kunnen “lieve woordjes” spreken, maar zodra de betaling stopt, stopt de aandacht. Dat is geen liefde, dat is <text:span text:style-name="Strong_20_Emphasis">contract</text:span>.</text:p>
      <text:p text:style-name="P2">De Bijbel noemt dat inderdaad <text:span text:style-name="Emphasis">hoererij</text:span>: liefde die gekocht wordt, liefde die afhankelijk is van voordeel.</text:p>
      <text:p text:style-name="P2">Daartegenover staat:</text:p>
      <text:p text:style-name="P5"><text:soft-page-break/><text:span text:style-name="Strong_20_Emphasis">“God heeft ons het eerst liefgehad.”</text:span> (1 Johannes 4:19)</text:p>
      <text:p text:style-name="P2">Dat is de radicale tegenstelling:</text:p>
      <text:list text:style-name="L3">
        <text:list-item>
          <text:p text:style-name="P6">menselijke liefde: <text:span text:style-name="Emphasis">voorwaardelijk, wisselend, afhankelijk van nut</text:span></text:p>
        </text:list-item>
        <text:list-item>
          <text:p text:style-name="P6">Gods liefde: <text:span text:style-name="Emphasis">onvoorwaardelijk, trouw, scheppend, leven gevend</text:span></text:p>
        </text:list-item>
      </text:list>
      <text:h text:style-name="Heading_20_2" text:outline-level="2"><text:span text:style-name="Strong_20_Emphasis">4. De verleiding van het ‘engel des lichts’-masker</text:span></text:h>
      <text:p text:style-name="P2">Je benoemt terecht dat satan zich voordoet als een engel van licht. Dat betekent dat het gevaar niet in het duister zit, maar in het <text:span text:style-name="Strong_20_Emphasis">schijnlicht</text:span>.</text:p>
      <text:list text:style-name="L4">
        <text:list-item>
          <text:p text:style-name="P7">mooie woorden</text:p>
        </text:list-item>
        <text:list-item>
          <text:p text:style-name="P7">warme gebaren</text:p>
        </text:list-item>
        <text:list-item>
          <text:p text:style-name="P7">religieuze taal</text:p>
        </text:list-item>
        <text:list-item>
          <text:p text:style-name="P7">politieke idealen</text:p>
        </text:list-item>
        <text:list-item>
          <text:p text:style-name="P7">sociale zorg die toch draait om geld, macht of controle</text:p>
        </text:list-item>
      </text:list>
      <text:p text:style-name="P2">Het lijkt licht, maar het is geen liefde.</text:p>
      <text:p text:style-name="P2">De Schrift leert: <text:span text:style-name="Strong_20_Emphasis">Liefde die iets terug wil, is geen liefde.</text:span></text:p>
      <text:h text:style-name="Heading_20_2" text:outline-level="2"><text:span text:style-name="Strong_20_Emphasis">5. De genade die je draagt</text:span></text:h>
      <text:p text:style-name="P2">En dan komt de omkering:</text:p>
      <text:p text:style-name="P5">“Maar God had de wereld zo lief dat Hij Zijn eniggeboren Zoon gegeven heeft…”</text:p>
      <text:p text:style-name="P2">Niet omdat de wereld mooi was. Niet omdat de wereld Hem zocht. Niet omdat de wereld Hem verdiende.</text:p>
      <text:p text:style-name="P2">Maar omdat <text:span text:style-name="Strong_20_Emphasis">Hij</text:span> liefheeft.</text:p>
      <text:p text:style-name="P2">Dat is de navelstreng die wél wordt doorgeknipt — niet door mensen, maar door God zelf, die nieuw leven schenkt.</text:p>
      <text:h text:style-name="Heading_20_2" text:outline-level="2"><text:span text:style-name="Strong_20_Emphasis">6. Wat dit betekent voor </text:span><text:span text:style-name="Strong_20_Emphasis"><text:span text:style-name="T1">mijn</text:span></text:span><text:span text:style-name="Strong_20_Emphasis"> eigen weg</text:span></text:h>
      <text:p text:style-name="P2">Wat <text:span text:style-name="T1">ik</text:span> beschrijf — tussen wal en schip, niet passend in systemen — is geen mislukking. Het is een <text:span text:style-name="Strong_20_Emphasis">bijbels patroon</text:span>.</text:p>
      <text:p text:style-name="P2">Het is precies de plek waar God mensen vormt:</text:p>
      <text:list text:style-name="L5">
        <text:list-item>
          <text:p text:style-name="P8">buiten de macht</text:p>
        </text:list-item>
        <text:list-item>
          <text:p text:style-name="P8">buiten de religieuze structuren</text:p>
        </text:list-item>
        <text:list-item>
          <text:p text:style-name="P8">buiten de menselijke waardering</text:p>
        </text:list-item>
        <text:list-item>
          <text:p text:style-name="P8">buiten de betaalde liefde</text:p>
        </text:list-item>
      </text:list>
      <text:p text:style-name="P2">Daar ontstaat het leven dat Hij geeft.</text:p>
      <text:p text:style-name="P2"><text:soft-page-break/>En dat leven is niet afhankelijk van wie jou ziet, maar van Wie jou gevonden heeft.</text:p>
      <text:h text:style-name="Heading_20_2" text:outline-level="2"><text:span text:style-name="Strong_20_Emphasis">Slot</text:span></text:h>
      <text:p text:style-name="P2"><text:span text:style-name="T1">Deze</text:span> tekst ademt dezelfde geest als Ezechiël 16, Hosea, en Johannes 3:16: de diepe tegenstelling tussen menselijke liefde die koopt, en goddelijke liefde die schenkt.</text:p>
      <text:p text:style-name="P2">Het is geen zwakte dat je niet past in politieke of religieuze stromingen. Het is een teken dat je niet leeft van betaalde liefde, maar van genade.</text:p>
      <text:p text:style-name="P2">En zoals <text:span text:style-name="T1">Jezus</text:span> <text:span text:style-name="T1">Z</text:span>elf zegt: <text:span text:style-name="Strong_20_Emphasis">Hij heeft ons het eerst lief gehad.</text:span></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05T22:01:36.931148900</meta:creation-date>
    <dc:date>2026-08-05T22:09:05.061187800</dc:date>
    <meta:editing-duration>PT7M28S</meta:editing-duration>
    <meta:editing-cycles>1</meta:editing-cycles>
    <meta:document-statistic meta:table-count="0" meta:image-count="0" meta:object-count="0" meta:page-count="3" meta:paragraph-count="51" meta:word-count="651" meta:character-count="3892" meta:non-whitespace-character-count="3294"/>
    <meta:generator>LibreOffice/26.2.5.2$Windows_X86_64 LibreOffice_project/cd7284b4cbbfeb507e630c1aac019f4157393acb</meta:generator>
  </office:meta>
</office:document-meta>
</file>