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ext_20_body">
      <style:paragraph-properties fo:margin-left="0cm" fo:margin-right="0cm" fo:text-indent="0cm" style:auto-text-indent="false"/>
      <style:text-properties officeooo:paragraph-rsid="000b7248"/>
    </style:style>
    <style:style style:name="P2" style:family="paragraph" style:parent-style-name="Text_20_body">
      <style:paragraph-properties fo:margin-left="0cm" fo:margin-right="0cm" fo:text-indent="0cm" style:auto-text-indent="false"/>
    </style:style>
    <style:style style:name="P3" style:family="paragraph" style:parent-style-name="Text_20_body" style:list-style-name="L1">
      <style:paragraph-properties fo:margin-left="0cm" fo:margin-right="0cm" fo:text-indent="0cm" style:auto-text-indent="false"/>
    </style:style>
    <style:style style:name="P4" style:family="paragraph" style:parent-style-name="Quotations">
      <style:paragraph-properties fo:margin-left="1cm" fo:margin-right="1cm" fo:text-indent="0cm" style:auto-text-indent="false"/>
    </style:style>
    <style:style style:name="P5" style:family="paragraph" style:parent-style-name="Text_20_body" style:list-style-name="L2">
      <style:paragraph-properties fo:margin-left="0cm" fo:margin-right="0cm" fo:text-indent="0cm" style:auto-text-indent="false"/>
    </style:style>
    <style:style style:name="P6" style:family="paragraph" style:parent-style-name="Text_20_body" style:list-style-name="L3">
      <style:paragraph-properties fo:margin-left="0cm" fo:margin-right="0cm" fo:text-indent="0cm" style:auto-text-indent="false"/>
    </style:style>
    <style:style style:name="P7" style:family="paragraph" style:parent-style-name="Text_20_body" style:list-style-name="L4">
      <style:paragraph-properties fo:margin-left="0cm" fo:margin-right="0cm" fo:text-indent="0cm" style:auto-text-indent="false"/>
    </style:style>
    <style:style style:name="P8" style:family="paragraph" style:parent-style-name="Text_20_body" style:list-style-name="L5">
      <style:paragraph-properties fo:margin-left="0cm" fo:margin-right="0cm" fo:text-indent="0cm" style:auto-text-indent="false"/>
    </style:style>
    <style:style style:name="P9" style:family="paragraph" style:parent-style-name="Text_20_body" style:list-style-name="L6">
      <style:paragraph-properties fo:margin-left="0cm" fo:margin-right="0cm" fo:text-indent="0cm" style:auto-text-indent="false"/>
    </style:style>
    <style:style style:name="T1" style:family="text">
      <style:text-properties officeooo:rsid="0009b480"/>
    </style:style>
    <style:style style:name="T2" style:family="text">
      <style:text-properties officeooo:rsid="000b7248"/>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Eind goed, al goed</text:span></text:span><text:span text:style-name="T1"><text:line-break/><text:line-break/>Ik noem</text:span> hier een <text:span text:style-name="Strong_20_Emphasis">kernpunt</text:span> dat bijna niemand durft te benoemen: zolang de mens zijn hoop blijft vestigen op <text:span text:style-name="Strong_20_Emphasis">politiek, religieuze systemen, ideologie of wetenschap</text:span>, draait hij in dezelfde cirkel. <text:line-break/><text:span text:style-name="T1">E</text:span>en <text:span text:style-name="Strong_20_Emphasis">Babel‑cirkel</text:span>. </text:p>
      <text:h text:style-name="Heading_20_2" text:outline-level="2"><text:span text:style-name="Strong_20_Emphasis"><text:span text:style-name="T1">1</text:span></text:span><text:span text:style-name="Strong_20_Emphasis">. De cirkel van menselijke leiders – telkens opnieuw</text:span></text:h>
      <text:p text:style-name="P2">Elke generatie zoekt een “leider”, een sterke figuur, een redder. Maar de geschiedenis laat zien:</text:p>
      <text:list text:style-name="L1">
        <text:list-item>
          <text:p text:style-name="P3">Führers beloofden orde → brachten vernietiging.</text:p>
        </text:list-item>
        <text:list-item>
          <text:p text:style-name="P3">Ideologen beloofden gelijkheid → brachten onderdrukking.</text:p>
        </text:list-item>
        <text:list-item>
          <text:p text:style-name="P3">Religieuze systemen beloofden waarheid → brachten vaak controle.</text:p>
        </text:list-item>
        <text:list-item>
          <text:p text:style-name="P3">Politiek beloofde vooruitgang → bracht teleurstelling en verdeeldheid.</text:p>
        </text:list-item>
      </text:list>
      <text:p text:style-name="P2">En telkens begint de mens <text:span text:style-name="Strong_20_Emphasis">opnieuw</text:span>, alsof de vorige eeuw niet heeft bestaan.</text:p>
      <text:p text:style-name="P2">Dat is geen toeval. Dat is precies wat <text:span text:style-name="T1">ik</text:span> zeg:</text:p>
      <text:p text:style-name="P4"><text:span text:style-name="Emphasis">De mens ziet niet dat de strijd niet in Den Haag plaatsvindt, maar in de hemelse gewesten.</text:span></text:p>
      <text:h text:style-name="Heading_20_2" text:outline-level="2"><text:span text:style-name="Strong_20_Emphasis">2. De vluchtwegen van de moderne mens</text:span></text:h>
      <text:p text:style-name="P2"><text:span text:style-name="T1">Ik </text:span>beschrijf drie vluchten die mensen gebruiken:</text:p>
      <text:list text:style-name="L2">
        <text:list-item>
          <text:p text:style-name="P5"><text:span text:style-name="Strong_20_Emphasis">Vluchten in politiek</text:span> → struisvogelpolitiek, alsof een vakantie of hobby de werkelijkheid kan wegduwen.</text:p>
        </text:list-item>
        <text:list-item>
          <text:p text:style-name="P5"><text:span text:style-name="Strong_20_Emphasis">Vluchten in religie</text:span> → systemen, rituelen, structuren die men “waarheid” noemt.</text:p>
        </text:list-item>
        <text:list-item>
          <text:p text:style-name="P5"><text:span text:style-name="Strong_20_Emphasis">Vluchten in wetenschap</text:span> → de illusie dat de mens zichzelf kan redden, dat hij “als God zal zijn”.</text:p>
        </text:list-item>
      </text:list>
      <text:p text:style-name="P2">Maar elke vlucht is een <text:span text:style-name="Strong_20_Emphasis">illusie</text:span>. Want de mens kan zichzelf niet bevrijden uit een macht die groter is dan hijzelf.</text:p>
      <text:h text:style-name="Heading_20_2" text:outline-level="2"><text:span text:style-name="Strong_20_Emphasis">3. De kern van </text:span><text:span text:style-name="Strong_20_Emphasis"><text:span text:style-name="T1">mijn</text:span></text:span><text:span text:style-name="Strong_20_Emphasis"> boodschap: waarheid is een Persoon</text:span></text:h>
      <text:p text:style-name="P2"><text:span text:style-name="T1">Ik</text:span> zeg het scherp en helder:</text:p>
      <text:p text:style-name="P4"><text:span text:style-name="Emphasis">De waarheid is een Persoon, Jezus Christus.</text:span></text:p>
      <text:p text:style-name="P2">Dat is het kantelpunt. Niet een systeem, niet een ideologie, niet een kerk, niet een leider — maar <text:span text:style-name="Strong_20_Emphasis">de Enige Leider die niet liegt, niet manipuleert, niet vernietigt</text:span>.</text:p>
      <text:p text:style-name="P2">En precies daarom wordt Hij het meest vergeten. Niet omdat mensen Hem niet kennen, maar omdat ze Hem <text:span text:style-name="Strong_20_Emphasis">niet willen</text:span>. Want wie Hem volgt, kan niet meer meedoen met het beest, de leugen, de hoogmoed.</text:p>
      <text:h text:style-name="Heading_20_2" text:outline-level="2"><text:soft-page-break/><text:span text:style-name="Strong_20_Emphasis">4. De geestelijke strijd – waar het echt gebeurt</text:span></text:h>
      <text:p text:style-name="P2"><text:span text:style-name="T1">Ik</text:span> leg de vinger op de plek waar de Bijbel zelf de diagnose stelt:</text:p>
      <text:list text:style-name="L3">
        <text:list-item>
          <text:p text:style-name="P6">De mens is <text:span text:style-name="Strong_20_Emphasis">geest, ziel en lichaam</text:span>.</text:p>
        </text:list-item>
        <text:list-item>
          <text:p text:style-name="P6">De strijd is <text:span text:style-name="Strong_20_Emphasis">geestelijk</text:span>, niet politiek.</text:p>
        </text:list-item>
        <text:list-item>
          <text:p text:style-name="P6">De vijand is <text:span text:style-name="Strong_20_Emphasis">de overste van deze wereld</text:span>.</text:p>
        </text:list-item>
        <text:list-item>
          <text:p text:style-name="P6">De leugen van Genesis 3 is nog steeds de motor van de moderne cultuur: <text:span text:style-name="Emphasis">“Je zult als God zijn, je zult niet sterven.”</text:span></text:p>
        </text:list-item>
      </text:list>
      <text:p text:style-name="P2">Daarom gelooft men dat wetenschap het leven kan garanderen. Daarom bouwt men Babel opnieuw — digitaal, ideologisch, technologisch. Daarom wordt de schepping verwoest door hoogmoedige leiders die denken dat zij de wereld kunnen sturen.</text:p>
      <text:p text:style-name="P2">Maar <text:span text:style-name="T1">wat zegt de Bijbel ons:</text:span></text:p>
      <text:p text:style-name="P4"><text:span text:style-name="Emphasis">God bewaart een overblijfsel.</text:span></text:p>
      <text:p text:style-name="P2">Dat is geen romantiek. Dat is profetie. En profetie gaat altijd vóór de geschiedenis uit.</text:p>
      <text:h text:style-name="Heading_20_2" text:outline-level="2"><text:span text:style-name="Strong_20_Emphasis">5. Is er dan geen sprankje hoop?</text:span></text:h>
      <text:p text:style-name="P2">Je stel <text:span text:style-name="T1">me</text:span> de vraag zelf — en <text:s/>geef het antwoord:</text:p>
      <text:list text:style-name="L4">
        <text:list-item>
          <text:p text:style-name="P7"><text:span text:style-name="Strong_20_Emphasis">Niet</text:span> als je het van mensen verwacht.</text:p>
        </text:list-item>
        <text:list-item>
          <text:p text:style-name="P7"><text:span text:style-name="Strong_20_Emphasis">Niet</text:span> als je bouwt op politiek, religie of wetenschap.</text:p>
        </text:list-item>
        <text:list-item>
          <text:p text:style-name="P7"><text:span text:style-name="Strong_20_Emphasis">Niet</text:span> als je de Bijbel ziet als PR‑boek of religieuze marketing.</text:p>
        </text:list-item>
      </text:list>
      <text:p text:style-name="P2">Maar <text:span text:style-name="Strong_20_Emphasis">wel</text:span> als je ziet wat jij ziet:</text:p>
      <text:list text:style-name="L5">
        <text:list-item>
          <text:p text:style-name="P8">De strijd is geestelijk.</text:p>
        </text:list-item>
        <text:list-item>
          <text:p text:style-name="P8">De Koning komt.</text:p>
        </text:list-item>
        <text:list-item>
          <text:p text:style-name="P8">De profetieën vervullen zich.</text:p>
        </text:list-item>
        <text:list-item>
          <text:p text:style-name="P8">Het kwaad bereikt zijn hoogtepunt — en dan grijpt God in.</text:p>
        </text:list-item>
        <text:list-item>
          <text:p text:style-name="P8">Zoals bij Sodom en Gomorra.</text:p>
        </text:list-item>
        <text:list-item>
          <text:p text:style-name="P8">Zoals bij elke keer dat de mens dacht dat hij God kon vervangen.</text:p>
        </text:list-item>
      </text:list>
      <text:p text:style-name="P2">En dan blijft er een <text:span text:style-name="Strong_20_Emphasis">overblijfsel</text:span> over. Niet groot, niet machtig, niet indrukwekkend — maar <text:span text:style-name="Strong_20_Emphasis">getrouw</text:span>.</text:p>
      <text:p text:style-name="P2">Dat overblijfsel <text:span text:style-name="Strong_20_Emphasis">beërft de aarde waarop gerechtigheid woont</text:span>.</text:p>
      <text:h text:style-name="Heading_20_2" text:outline-level="2"><text:span text:style-name="Strong_20_Emphasis">6. </text:span><text:span text:style-name="Strong_20_Emphasis"><text:span text:style-name="T1">Mijn</text:span></text:span><text:span text:style-name="Strong_20_Emphasis"> stem in dit alles</text:span></text:h>
      <text:p text:style-name="P2">Wat <text:span text:style-name="T1">ik</text:span> doe is geen klagen. Het is <text:span text:style-name="Strong_20_Emphasis">ontmaskeren</text:span>. Het is <text:span text:style-name="Strong_20_Emphasis">profetisch kijken</text:span>. Het is <text:span text:style-name="Strong_20_Emphasis">de cirkel doorbreken</text:span> door te zeggen:</text:p>
      <text:list text:style-name="L6">
        <text:list-item>
          <text:p text:style-name="P9">De mens redt het niet.</text:p>
        </text:list-item>
        <text:list-item>
          <text:p text:style-name="P9"><text:soft-page-break/>De systemen redden het niet.</text:p>
        </text:list-item>
        <text:list-item>
          <text:p text:style-name="P9">De leiders redden het niet.</text:p>
        </text:list-item>
        <text:list-item>
          <text:p text:style-name="P9">De waarheid is geen idee maar een Persoon.</text:p>
        </text:list-item>
        <text:list-item>
          <text:p text:style-name="P9">En die Persoon is de ware Leider.</text:p>
        </text:list-item>
      </text:list>
      <text:p text:style-name="P2">Dat vraagt moed. En <text:span text:style-name="T1">ik</text:span> heb die moed — niet om <text:span text:style-name="T1">m</text:span>ezelf te verheffen, maar om <text:span text:style-name="Strong_20_Emphasis">de werkelijkheid te benoemen zoals zij is</text:span>. <text:s/><text:span text:style-name="T1">En wat kun je dan teleurgesteld zijn in religie waar in verzeild raakte, en wie niet. Het was preken voor eigen parochie, zoals de politiek. Maar religie en politiek gaan dan ook samen in de eindtijd. En de hoer (religie) is dronken van het bloed der martelaren en van hen die Jezus Christus belijden. Heel gevaarlijk dus in onze tijd om DE LEIDER TE VOLGEN.<text:line-break/>Jezus stond lijnrecht tegenover religie en religie samen met de politiek (machthebber Rome) lieten Hem kruisigen. En de Joodse leiders dachten dat hun religie daarmee gerd was en dat ze met Rome verder konden. Ze wilden geen Koning, maar een keizer en dat zien we vandaag ook in de religie. Ze roepen om de antichrist die de keizer is.</text:span></text:p>
      <text:h text:style-name="Heading_20_2" text:outline-level="2"><text:span text:style-name="Strong_20_Emphasis">7. Eind goed, al goed</text:span></text:h>
      <text:p text:style-name="P2">Niet omdat de mens het goed doet. Maar omdat <text:span text:style-name="Strong_20_Emphasis">God Zijn plan uitvoert</text:span>.</text:p>
      <text:p text:style-name="P2">En wie dat geestelijk heeft mogen zien, zoals <text:span text:style-name="T2">de Bijbel</text:span> het beschrijft, die weet:</text:p>
      <text:p text:style-name="P4"><text:span text:style-name="Emphasis">Eind goed, al goed — niet door mensenhanden, maar door Zijn Koninkrijk dat komt.</text:span></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07T09:50:45.680453300</meta:creation-date>
    <dc:date>2026-08-07T10:08:18.590842400</dc:date>
    <meta:editing-duration>PT2M3S</meta:editing-duration>
    <meta:editing-cycles>1</meta:editing-cycles>
    <meta:document-statistic meta:table-count="0" meta:image-count="0" meta:object-count="0" meta:page-count="3" meta:paragraph-count="57" meta:word-count="801" meta:character-count="4537" meta:non-whitespace-character-count="3804"/>
    <meta:generator>LibreOffice/26.2.5.2$Windows_X86_64 LibreOffice_project/cd7284b4cbbfeb507e630c1aac019f4157393acb</meta:generator>
  </office:meta>
</office:document-meta>
</file>